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22000001228004B4AD.jpg" manifest:media-type="image/jpeg"/>
  <manifest:file-entry manifest:full-path="Pictures/10000000000002E7000003FFE61A9F98.jpg" manifest:media-type="image/jpeg"/>
  <manifest:file-entry manifest:full-path="Pictures/1000000000000219000002485297A125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elle4" style:family="table">
      <style:table-properties style:width="200.03mm" fo:break-before="page" table:align="margins"/>
    </style:style>
    <style:style style:name="Tabelle4.A" style:family="table-column">
      <style:table-column-properties style:column-width="21.8mm" style:rel-column-width="1236*"/>
    </style:style>
    <style:style style:name="Tabelle4.B" style:family="table-column">
      <style:table-column-properties style:column-width="17.62mm" style:rel-column-width="999*"/>
    </style:style>
    <style:style style:name="Tabelle4.C" style:family="table-column">
      <style:table-column-properties style:column-width="25.28mm" style:rel-column-width="1433*"/>
    </style:style>
    <style:style style:name="Tabelle4.D" style:family="table-column">
      <style:table-column-properties style:column-width="26.19mm" style:rel-column-width="1485*"/>
    </style:style>
    <style:style style:name="Tabelle4.E" style:family="table-column">
      <style:table-column-properties style:column-width="15.08mm" style:rel-column-width="855*"/>
    </style:style>
    <style:style style:name="Tabelle4.F" style:family="table-column">
      <style:table-column-properties style:column-width="21.45mm" style:rel-column-width="1216*"/>
    </style:style>
    <style:style style:name="Tabelle4.G" style:family="table-column">
      <style:table-column-properties style:column-width="20.57mm" style:rel-column-width="1166*"/>
    </style:style>
    <style:style style:name="Tabelle4.H" style:family="table-column">
      <style:table-column-properties style:column-width="33.6mm" style:rel-column-width="1905*"/>
    </style:style>
    <style:style style:name="Tabelle4.I" style:family="table-column">
      <style:table-column-properties style:column-width="18.43mm" style:rel-column-width="1045*"/>
    </style:style>
    <style:style style:name="Tabelle4.A1" style:family="table-cell">
      <style:table-cell-properties fo:padding="0.97mm" fo:border-left="0.5pt solid #000000" fo:border-right="none" fo:border-top="0.5pt solid #000000" fo:border-bottom="0.5pt solid #000000"/>
    </style:style>
    <style:style style:name="Tabelle4.I1" style:family="table-cell">
      <style:table-cell-properties fo:padding="0.97mm" fo:border="0.5pt solid #000000"/>
    </style:style>
    <style:style style:name="Tabelle4.A2" style:family="table-cell">
      <style:table-cell-properties fo:padding="0.97mm" fo:border-left="0.5pt solid #000000" fo:border-right="none" fo:border-top="none" fo:border-bottom="0.5pt solid #000000"/>
    </style:style>
    <style:style style:name="Tabelle4.I2" style:family="table-cell">
      <style:table-cell-properties fo:padding="0.97m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left" style:justify-single-word="false" fo:break-before="page"/>
      <style:text-properties officeooo:rsid="0104ebf3" officeooo:paragraph-rsid="0104ebf3"/>
    </style:style>
    <style:style style:name="P2" style:family="paragraph" style:parent-style-name="Standard">
      <style:text-properties style:font-name="Carolingia" fo:font-size="15pt" style:text-underline-style="none" fo:font-weight="normal" officeooo:rsid="01034e99" officeooo:paragraph-rsid="04914371" style:font-size-asian="15pt" style:font-weight-asian="normal" style:font-size-complex="15pt" style:font-weight-complex="normal"/>
    </style:style>
    <style:style style:name="P3" style:family="paragraph" style:parent-style-name="Standard">
      <style:text-properties style:font-name="Carolingia" fo:font-size="15pt" fo:font-weight="normal" officeooo:paragraph-rsid="049ed5a3" style:font-size-asian="15pt" style:font-weight-asian="normal" style:font-size-complex="15pt" style:font-weight-complex="normal"/>
    </style:style>
    <style:style style:name="P4" style:family="paragraph" style:parent-style-name="Standard">
      <style:text-properties style:font-name="Carolingia" fo:font-size="15pt" style:text-underline-style="none" fo:font-weight="normal" officeooo:rsid="000333b2" officeooo:paragraph-rsid="049f5ef0" style:font-size-asian="15pt" style:font-weight-asian="normal" style:font-size-complex="15pt" style:font-weight-complex="normal"/>
    </style:style>
    <style:style style:name="P5" style:family="paragraph" style:parent-style-name="Standard">
      <style:text-properties style:font-name="Carolingia" fo:font-size="15pt" style:text-underline-style="none" fo:font-weight="normal" officeooo:rsid="000333b2" officeooo:paragraph-rsid="025cd071" style:font-size-asian="15pt" style:font-weight-asian="normal" style:font-size-complex="15pt" style:font-weight-complex="normal"/>
    </style:style>
    <style:style style:name="P6" style:family="paragraph" style:parent-style-name="Standard">
      <style:text-properties style:font-name="Carolingia" fo:font-size="15pt" style:text-underline-style="none" fo:font-weight="normal" officeooo:rsid="0004722d" officeooo:paragraph-rsid="025cd071" style:font-size-asian="15pt" style:font-weight-asian="normal" style:font-size-complex="15pt" style:font-weight-complex="normal"/>
    </style:style>
    <style:style style:name="P7" style:family="paragraph" style:parent-style-name="Standard">
      <style:text-properties style:font-name="Carolingia" fo:font-size="15pt" style:text-underline-style="none" fo:font-weight="normal" officeooo:rsid="0004722d" officeooo:paragraph-rsid="0488df89" style:font-size-asian="15pt" style:font-weight-asian="normal" style:font-size-complex="15pt" style:font-weight-complex="normal"/>
    </style:style>
    <style:style style:name="P8" style:family="paragraph" style:parent-style-name="Standard">
      <style:text-properties style:font-name="Carolingia" fo:font-size="15pt" style:text-underline-style="none" fo:font-weight="normal" officeooo:rsid="0004722d" officeooo:paragraph-rsid="025dc075" style:font-size-asian="15pt" style:font-weight-asian="normal" style:font-size-complex="15pt" style:font-weight-complex="normal"/>
    </style:style>
    <style:style style:name="P9" style:family="paragraph" style:parent-style-name="Standard">
      <style:text-properties style:font-name="Carolingia" fo:font-size="15pt" style:text-underline-style="none" fo:font-weight="bold" officeooo:rsid="01034e99" officeooo:paragraph-rsid="025dc075" style:font-size-asian="15pt" style:font-weight-asian="bold" style:font-size-complex="15pt" style:font-weight-complex="bold"/>
    </style:style>
    <style:style style:name="P10" style:family="paragraph" style:parent-style-name="Standard">
      <style:text-properties style:font-name="Carolingia" fo:font-size="15pt" style:text-underline-style="none" fo:font-weight="bold" officeooo:rsid="0005c2bd" officeooo:paragraph-rsid="025cd071" style:font-size-asian="15pt" style:font-weight-asian="bold" style:font-size-complex="15pt" style:font-weight-complex="bold"/>
    </style:style>
    <style:style style:name="P11" style:family="paragraph" style:parent-style-name="Standard">
      <style:text-properties style:font-name="Carolingia" fo:font-size="15pt" style:text-underline-style="none" fo:font-weight="normal" officeooo:rsid="0005c2bd" officeooo:paragraph-rsid="03b75c6c" style:font-size-asian="15pt" style:font-weight-asian="normal" style:font-size-complex="15pt" style:font-weight-complex="normal"/>
    </style:style>
    <style:style style:name="P12" style:family="paragraph" style:parent-style-name="Standard">
      <style:text-properties style:font-name="Carolingia" fo:font-size="15pt" officeooo:paragraph-rsid="03b75c6c" style:font-size-asian="15pt" style:font-size-complex="15pt"/>
    </style:style>
    <style:style style:name="P13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4946a96" style:font-size-asian="15pt" style:font-size-complex="15pt"/>
    </style:style>
    <style:style style:name="P14" style:family="paragraph" style:parent-style-name="Standard">
      <style:text-properties fo:color="#c9211e" loext:opacity="100%" style:font-name="Carolingia" fo:font-size="15pt" style:text-underline-style="none" fo:font-weight="bold" officeooo:rsid="0005c2bd" officeooo:paragraph-rsid="03b75c6c" style:font-size-asian="15pt" style:font-weight-asian="bold" style:font-size-complex="15pt" style:font-weight-complex="bold"/>
    </style:style>
    <style:style style:name="P15" style:family="paragraph" style:parent-style-name="Standard">
      <style:text-properties style:font-name="Carolingia" fo:font-size="15pt" style:text-underline-style="none" fo:font-weight="normal" officeooo:rsid="0005c2bd" officeooo:paragraph-rsid="048376ca" style:font-size-asian="15pt" style:font-weight-asian="normal" style:font-size-complex="15pt" style:font-weight-complex="normal"/>
    </style:style>
    <style:style style:name="P16" style:family="paragraph" style:parent-style-name="Standard">
      <style:paragraph-properties fo:text-align="left" style:justify-single-word="false"/>
      <style:text-properties style:font-name="Carolingia" fo:font-size="15pt" fo:font-weight="normal" officeooo:paragraph-rsid="03b75c6c" style:font-size-asian="15pt" style:font-weight-asian="normal" style:font-size-complex="15pt" style:font-weight-complex="normal"/>
    </style:style>
    <style:style style:name="P17" style:family="paragraph" style:parent-style-name="Standard">
      <style:text-properties style:font-name="Carolingia" fo:font-size="15pt" style:text-underline-style="none" fo:font-weight="normal" officeooo:rsid="0005f06a" officeooo:paragraph-rsid="025cd071" style:font-size-asian="15pt" style:font-weight-asian="normal" style:font-size-complex="15pt" style:font-weight-complex="normal"/>
    </style:style>
    <style:style style:name="P18" style:family="paragraph" style:parent-style-name="Standard">
      <style:text-properties style:font-name="Carolingia" fo:font-size="15pt" officeooo:paragraph-rsid="03f1c3c3" style:font-size-asian="15pt" style:font-size-complex="15pt"/>
    </style:style>
    <style:style style:name="P19" style:family="paragraph" style:parent-style-name="Standard">
      <style:text-properties style:font-name="Carolingia" fo:font-size="15pt" style:text-underline-style="none" fo:font-weight="normal" officeooo:rsid="0005c2bd" officeooo:paragraph-rsid="049eafbd" style:font-size-asian="15pt" style:font-weight-asian="normal" style:font-size-complex="15pt" style:font-weight-complex="normal"/>
    </style:style>
    <style:style style:name="P20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42194ca" style:font-size-asian="15pt" style:font-weight-asian="normal" style:font-size-complex="15pt" style:font-weight-complex="normal"/>
    </style:style>
    <style:style style:name="P21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42194ca" style:font-size-asian="15pt" style:font-weight-asian="normal" style:font-size-complex="15pt" style:font-weight-complex="normal"/>
    </style:style>
    <style:style style:name="P22" style:family="paragraph" style:parent-style-name="Standard">
      <style:text-properties fo:font-size="15pt" style:text-underline-style="none" fo:font-weight="normal" officeooo:rsid="01034e99" officeooo:paragraph-rsid="0104ebf3" style:font-size-asian="15pt" style:font-weight-asian="normal" style:font-size-complex="15pt" style:font-weight-complex="normal"/>
    </style:style>
    <style:style style:name="P23" style:family="paragraph" style:parent-style-name="Standard">
      <style:text-properties fo:font-size="15pt" style:text-underline-style="none" fo:font-weight="bold" officeooo:rsid="0260baac" officeooo:paragraph-rsid="04ae7756" style:font-size-asian="15pt" style:font-weight-asian="bold" style:font-size-complex="15pt" style:font-weight-complex="bold"/>
    </style:style>
    <style:style style:name="P24" style:family="paragraph" style:parent-style-name="Standard">
      <style:paragraph-properties fo:margin-top="0mm" fo:margin-bottom="1.99mm" style:contextual-spacing="false"/>
      <style:text-properties style:font-name="Carolingia" fo:font-size="15pt" officeooo:paragraph-rsid="04a544ea" style:font-size-asian="15pt" style:font-size-complex="15pt"/>
    </style:style>
    <style:style style:name="P25" style:family="paragraph" style:parent-style-name="Standard">
      <style:paragraph-properties fo:margin-top="0mm" fo:margin-bottom="1.99mm" style:contextual-spacing="false"/>
      <style:text-properties style:font-name="Calibri1" fo:font-size="12pt" officeooo:paragraph-rsid="04a544ea" style:font-size-asian="12pt" style:font-size-complex="12pt"/>
    </style:style>
    <style:style style:name="P26" style:family="paragraph" style:parent-style-name="Standard">
      <style:paragraph-properties fo:margin-top="0mm" fo:margin-bottom="1.99mm" style:contextual-spacing="false"/>
      <style:text-properties fo:font-size="15pt" officeooo:paragraph-rsid="04a544ea" style:font-size-asian="15pt" style:font-size-complex="15pt"/>
    </style:style>
    <style:style style:name="P27" style:family="paragraph" style:parent-style-name="Standard">
      <style:text-properties fo:font-size="15pt" officeooo:paragraph-rsid="04a544ea" style:font-size-asian="15pt" style:font-size-complex="15pt"/>
    </style:style>
    <style:style style:name="P28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0bfa244" officeooo:paragraph-rsid="0495f841" style:font-size-asian="15pt" style:font-weight-asian="bold" style:font-size-complex="15pt" style:font-weight-complex="bold"/>
    </style:style>
    <style:style style:name="P29" style:family="paragraph" style:parent-style-name="Standard">
      <style:text-properties fo:color="#c9211e" loext:opacity="100%" fo:font-size="15pt" style:text-underline-style="none" officeooo:rsid="00bfa244" officeooo:paragraph-rsid="0495f841" style:font-size-asian="15pt" style:font-size-complex="15pt"/>
    </style:style>
    <style:style style:name="P30" style:family="paragraph" style:parent-style-name="Standard">
      <style:text-properties fo:color="#c9211e" loext:opacity="100%" fo:font-size="6pt" style:text-underline-style="none" fo:font-weight="bold" officeooo:rsid="00bfa244" officeooo:paragraph-rsid="0495f841" style:font-size-asian="6pt" style:font-weight-asian="bold" style:font-size-complex="6pt" style:font-weight-complex="bold"/>
    </style:style>
    <style:style style:name="P31" style:family="paragraph" style:parent-style-name="Standard">
      <style:text-properties fo:font-size="15pt" style:text-underline-style="none" fo:font-weight="bold" officeooo:rsid="035dd688" officeooo:paragraph-rsid="0495f841" style:font-size-asian="15pt" style:font-weight-asian="bold" style:font-size-complex="15pt" style:font-weight-complex="bold"/>
    </style:style>
    <style:style style:name="P32" style:family="paragraph" style:parent-style-name="Standard">
      <style:text-properties fo:font-size="6pt" style:text-underline-style="none" officeooo:rsid="00b53b22" officeooo:paragraph-rsid="0495f841" style:font-size-asian="6pt" style:font-size-complex="6pt"/>
    </style:style>
    <style:style style:name="P33" style:family="paragraph" style:parent-style-name="Standard">
      <style:text-properties fo:font-size="15pt" style:text-underline-style="solid" style:text-underline-width="auto" style:text-underline-color="font-color" officeooo:rsid="00b53b22" officeooo:paragraph-rsid="0495f841" style:font-size-asian="15pt" style:font-size-complex="15pt"/>
    </style:style>
    <style:style style:name="P34" style:family="paragraph" style:parent-style-name="Standard">
      <style:text-properties fo:font-size="15pt" style:text-underline-style="none" officeooo:rsid="00bfa244" officeooo:paragraph-rsid="0495f841" style:font-size-asian="15pt" style:font-size-complex="15pt"/>
    </style:style>
    <style:style style:name="P35" style:family="paragraph" style:parent-style-name="Standard">
      <style:text-properties fo:font-size="15pt" style:text-underline-style="none" officeooo:rsid="00bfa244" officeooo:paragraph-rsid="0497d2fa" style:font-size-asian="15pt" style:font-size-complex="15pt"/>
    </style:style>
    <style:style style:name="P36" style:family="paragraph" style:parent-style-name="Standard">
      <style:text-properties fo:font-size="12pt" style:text-underline-style="solid" style:text-underline-width="auto" style:text-underline-color="font-color" officeooo:rsid="00b53b22" officeooo:paragraph-rsid="0495f841" style:font-size-asian="12pt" style:font-size-complex="12pt"/>
    </style:style>
    <style:style style:name="P37" style:family="paragraph" style:parent-style-name="Standard">
      <style:text-properties fo:font-size="12pt" officeooo:rsid="00b53b22" officeooo:paragraph-rsid="0495f841" style:font-size-asian="12pt" style:font-size-complex="12pt"/>
    </style:style>
    <style:style style:name="P38" style:family="paragraph" style:parent-style-name="Standard">
      <style:text-properties fo:font-size="6pt" style:text-underline-style="none" officeooo:rsid="00bfa244" officeooo:paragraph-rsid="0495f841" style:font-size-asian="6pt" style:font-size-complex="6pt"/>
    </style:style>
    <style:style style:name="P39" style:family="paragraph" style:parent-style-name="Standard">
      <style:text-properties fo:font-size="12pt" style:text-underline-style="solid" style:text-underline-width="auto" style:text-underline-color="font-color" officeooo:rsid="00bfa244" officeooo:paragraph-rsid="0495f841" style:font-size-asian="12pt" style:font-size-complex="12pt"/>
    </style:style>
    <style:style style:name="P40" style:family="paragraph" style:parent-style-name="Standard">
      <style:text-properties fo:font-size="12pt" style:text-underline-style="none" officeooo:rsid="00bfa244" officeooo:paragraph-rsid="0495f841" style:font-size-asian="12pt" style:font-size-complex="12pt"/>
    </style:style>
    <style:style style:name="P41" style:family="paragraph" style:parent-style-name="Standard">
      <style:text-properties fo:font-size="15pt" officeooo:rsid="00b53b22" officeooo:paragraph-rsid="0495f841" style:font-size-asian="15pt" style:font-size-complex="15pt"/>
    </style:style>
    <style:style style:name="P42" style:family="paragraph" style:parent-style-name="Standard">
      <style:text-properties fo:color="#000000" loext:opacity="100%" fo:font-size="12pt" style:text-underline-style="none" fo:font-weight="normal" officeooo:rsid="035dd688" officeooo:paragraph-rsid="0495f841" style:font-size-asian="12pt" style:font-weight-asian="normal" style:font-size-complex="12pt" style:font-weight-complex="normal"/>
    </style:style>
    <style:style style:name="P43" style:family="paragraph" style:parent-style-name="Standard">
      <style:paragraph-properties fo:break-before="page"/>
      <style:text-properties fo:color="#c9211e" loext:opacity="100%" fo:font-size="15pt" officeooo:rsid="00b53b22" officeooo:paragraph-rsid="0495f841" style:font-size-asian="15pt" style:font-size-complex="15pt"/>
    </style:style>
    <style:style style:name="P44" style:family="paragraph" style:parent-style-name="Standard">
      <style:text-properties fo:color="#c9211e" loext:opacity="100%" fo:font-size="15pt" officeooo:paragraph-rsid="0269da8b" style:font-size-asian="15pt" style:font-size-complex="15pt"/>
    </style:style>
    <style:style style:name="P45" style:family="paragraph" style:parent-style-name="Standard">
      <style:text-properties fo:color="#c9211e" loext:opacity="100%" fo:font-size="15pt" style:text-underline-style="solid" style:text-underline-width="auto" style:text-underline-color="font-color" officeooo:paragraph-rsid="0269da8b" style:font-size-asian="15pt" style:font-size-complex="15pt"/>
    </style:style>
    <style:style style:name="P46" style:family="paragraph" style:parent-style-name="Standard">
      <style:text-properties fo:font-size="15pt" style:text-underline-style="solid" style:text-underline-width="auto" style:text-underline-color="font-color" fo:font-weight="bold" officeooo:rsid="0362f432" officeooo:paragraph-rsid="0269da8b" style:font-size-asian="15pt" style:font-weight-asian="bold" style:font-size-complex="15pt" style:font-weight-complex="bold"/>
    </style:style>
    <style:style style:name="P47" style:family="paragraph" style:parent-style-name="Standard">
      <style:text-properties fo:font-size="15pt" style:text-underline-style="solid" style:text-underline-width="auto" style:text-underline-color="font-color" officeooo:rsid="00b53b22" officeooo:paragraph-rsid="0269da8b" style:font-size-asian="15pt" style:font-size-complex="15pt"/>
    </style:style>
    <style:style style:name="P48" style:family="paragraph" style:parent-style-name="Standard">
      <style:text-properties fo:font-size="15pt" officeooo:paragraph-rsid="0269da8b" style:font-size-asian="15pt" style:font-size-complex="15pt"/>
    </style:style>
    <style:style style:name="P49" style:family="paragraph" style:parent-style-name="Standard">
      <style:text-properties fo:font-size="15pt" officeooo:paragraph-rsid="0375ff29" style:font-size-asian="15pt" style:font-size-complex="15pt"/>
    </style:style>
    <style:style style:name="P50" style:family="paragraph" style:parent-style-name="Standard">
      <style:paragraph-properties fo:margin-top="0mm" fo:margin-bottom="1.99mm" style:contextual-spacing="false"/>
      <style:text-properties fo:font-size="15pt" officeooo:paragraph-rsid="0269da8b" style:font-size-asian="15pt" style:font-size-complex="15pt"/>
    </style:style>
    <style:style style:name="P51" style:family="paragraph" style:parent-style-name="Standard">
      <style:text-properties fo:font-size="15pt" style:text-underline-style="solid" style:text-underline-width="auto" style:text-underline-color="font-color" officeooo:paragraph-rsid="0269da8b" style:font-size-asian="15pt" style:font-size-complex="15pt"/>
    </style:style>
    <style:style style:name="P52" style:family="paragraph" style:parent-style-name="Standard">
      <style:paragraph-properties fo:break-before="page"/>
      <style:text-properties fo:color="#c9211e" loext:opacity="100%" fo:font-size="15pt" officeooo:paragraph-rsid="026bbeec" style:font-size-asian="15pt" style:font-size-complex="15pt"/>
    </style:style>
    <style:style style:name="P53" style:family="paragraph" style:parent-style-name="Standard">
      <style:text-properties fo:color="#c9211e" loext:opacity="100%" fo:font-size="15pt" style:text-underline-style="none" officeooo:paragraph-rsid="026bbeec" style:font-size-asian="15pt" style:font-size-complex="15pt"/>
    </style:style>
    <style:style style:name="P54" style:family="paragraph" style:parent-style-name="Standard">
      <style:text-properties fo:color="#c9211e" loext:opacity="100%" fo:font-size="6pt" style:text-underline-style="none" officeooo:paragraph-rsid="026bbeec" style:font-size-asian="6pt" style:font-size-complex="6pt"/>
    </style:style>
    <style:style style:name="P55" style:family="paragraph" style:parent-style-name="Standard">
      <style:text-properties fo:font-size="15pt" style:text-underline-style="solid" style:text-underline-width="auto" style:text-underline-color="font-color" fo:font-weight="bold" officeooo:rsid="0362f432" officeooo:paragraph-rsid="026bbeec" style:font-size-asian="15pt" style:font-weight-asian="bold" style:font-size-complex="15pt" style:font-weight-complex="bold"/>
    </style:style>
    <style:style style:name="P56" style:family="paragraph" style:parent-style-name="Standard">
      <style:text-properties fo:font-size="6pt" style:text-underline-style="none" officeooo:rsid="00b53b22" officeooo:paragraph-rsid="026bbeec" style:font-size-asian="6pt" style:font-size-complex="6pt"/>
    </style:style>
    <style:style style:name="P57" style:family="paragraph" style:parent-style-name="Standard">
      <style:text-properties fo:font-size="15pt" style:text-underline-style="solid" style:text-underline-width="auto" style:text-underline-color="font-color" officeooo:rsid="00b53b22" officeooo:paragraph-rsid="026bbeec" style:font-size-asian="15pt" style:font-size-complex="15pt"/>
    </style:style>
    <style:style style:name="P58" style:family="paragraph" style:parent-style-name="Standard">
      <style:text-properties fo:font-size="15pt" officeooo:paragraph-rsid="026bbeec" style:font-size-asian="15pt" style:font-size-complex="15pt"/>
    </style:style>
    <style:style style:name="P59" style:family="paragraph" style:parent-style-name="Standard">
      <style:text-properties fo:font-size="6pt" officeooo:paragraph-rsid="026bbeec" style:font-size-asian="6pt" style:font-size-complex="6pt"/>
    </style:style>
    <style:style style:name="P60" style:family="paragraph" style:parent-style-name="Standard">
      <style:text-properties fo:font-size="14pt" style:text-underline-style="solid" style:text-underline-width="auto" style:text-underline-color="font-color" officeooo:rsid="007c94d8" officeooo:paragraph-rsid="026bbeec" style:font-size-asian="14pt" style:font-size-complex="14pt"/>
    </style:style>
    <style:style style:name="P61" style:family="paragraph" style:parent-style-name="Standard">
      <style:text-properties fo:font-size="14pt" officeooo:paragraph-rsid="026bbeec" style:font-size-asian="14pt" style:font-size-complex="14pt"/>
    </style:style>
    <style:style style:name="P62" style:family="paragraph" style:parent-style-name="Standard">
      <style:text-properties fo:font-size="14pt" officeooo:paragraph-rsid="026d9ea3" style:font-size-asian="14pt" style:font-size-complex="14pt"/>
    </style:style>
    <style:style style:name="P63" style:family="paragraph" style:parent-style-name="Standard">
      <style:text-properties fo:font-size="14pt" officeooo:rsid="008381cd" officeooo:paragraph-rsid="026d9ea3" style:font-size-asian="14pt" style:font-size-complex="14pt"/>
    </style:style>
    <style:style style:name="P64" style:family="paragraph" style:parent-style-name="Standard">
      <style:text-properties fo:color="#c9211e" loext:opacity="100%" fo:font-size="6pt" style:text-underline-style="none" fo:font-weight="bold" officeooo:rsid="01ae5e11" officeooo:paragraph-rsid="026bbeec" style:font-size-asian="6pt" style:font-weight-asian="bold" style:font-size-complex="6pt" style:font-weight-complex="bold"/>
    </style:style>
    <style:style style:name="P65" style:family="paragraph" style:parent-style-name="Standard">
      <style:text-properties fo:font-size="14pt" officeooo:paragraph-rsid="026e53cc" style:font-size-asian="14pt" style:font-size-complex="14pt"/>
    </style:style>
    <style:style style:name="P66" style:family="paragraph" style:parent-style-name="Standard">
      <style:text-properties fo:color="#000000" loext:opacity="100%" fo:font-size="14pt" style:text-underline-style="none" fo:font-weight="normal" officeooo:rsid="00926f49" officeooo:paragraph-rsid="026bbeec" style:font-size-asian="14pt" style:font-weight-asian="normal" style:font-size-complex="14pt" style:font-weight-complex="normal"/>
    </style:style>
    <style:style style:name="P67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0b64193" officeooo:paragraph-rsid="0495f841" style:font-size-asian="15pt" style:font-weight-asian="bold" style:font-size-complex="15pt" style:font-weight-complex="bold"/>
    </style:style>
    <style:style style:name="P68" style:family="paragraph" style:parent-style-name="Standard">
      <style:text-properties fo:color="#c9211e" loext:opacity="100%" fo:font-size="15pt" style:text-underline-style="none" officeooo:rsid="00b53b22" officeooo:paragraph-rsid="0495f841" style:font-size-asian="15pt" style:font-size-complex="15pt"/>
    </style:style>
    <style:style style:name="P69" style:family="paragraph" style:parent-style-name="Standard">
      <style:text-properties fo:font-size="6pt" style:text-underline-style="none" officeooo:paragraph-rsid="0495f841" style:font-size-asian="6pt" style:font-size-complex="6pt"/>
    </style:style>
    <style:style style:name="P70" style:family="paragraph" style:parent-style-name="Standard">
      <style:text-properties fo:font-size="15pt" style:text-underline-style="solid" style:text-underline-width="auto" style:text-underline-color="font-color" officeooo:rsid="0362f432" officeooo:paragraph-rsid="0495f841" style:font-size-asian="15pt" style:font-size-complex="15pt"/>
    </style:style>
    <style:style style:name="P71" style:family="paragraph" style:parent-style-name="Standard">
      <style:text-properties fo:font-size="15pt" style:text-underline-style="none" officeooo:rsid="00b53b22" officeooo:paragraph-rsid="0495f841" style:font-size-asian="15pt" style:font-size-complex="15pt"/>
    </style:style>
    <style:style style:name="P72" style:family="paragraph" style:parent-style-name="Standard">
      <style:text-properties fo:color="#c9211e" loext:opacity="100%" fo:font-size="6pt" style:text-underline-style="none" officeooo:rsid="00c87703" officeooo:paragraph-rsid="0495f841" style:font-size-asian="6pt" style:font-size-complex="6pt"/>
    </style:style>
    <style:style style:name="P73" style:family="paragraph" style:parent-style-name="Standard">
      <style:text-properties fo:font-size="15pt" style:text-underline-style="none" fo:font-weight="normal" officeooo:rsid="01156f02" officeooo:paragraph-rsid="0495f841" style:font-size-asian="15pt" style:font-weight-asian="normal" style:font-size-complex="15pt" style:font-weight-complex="normal"/>
    </style:style>
    <style:style style:name="P74" style:family="paragraph" style:parent-style-name="Standard">
      <style:text-properties fo:font-size="15pt" style:text-underline-style="none" fo:font-weight="bold" officeooo:rsid="00b53b22" officeooo:paragraph-rsid="0495f841" style:font-size-asian="15pt" style:font-weight-asian="bold" style:font-size-complex="15pt" style:font-weight-complex="bold"/>
    </style:style>
    <style:style style:name="P75" style:family="paragraph" style:parent-style-name="Standard">
      <style:text-properties fo:font-size="14pt" style:text-underline-style="none" officeooo:rsid="01e5325b" officeooo:paragraph-rsid="0498b00f" style:font-size-asian="14pt" style:font-size-complex="14pt"/>
    </style:style>
    <style:style style:name="P76" style:family="paragraph" style:parent-style-name="Table_20_Contents">
      <style:paragraph-properties fo:text-align="center" style:justify-single-word="false"/>
      <style:text-properties fo:font-size="15pt" fo:font-weight="bold" officeooo:rsid="0034e78a" officeooo:paragraph-rsid="048ffad2" style:font-size-asian="15pt" style:font-weight-asian="bold" style:font-size-complex="15pt" style:font-weight-complex="bold"/>
    </style:style>
    <style:style style:name="P77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8ffad2" style:font-size-asian="15pt" style:font-weight-asian="bold" style:font-size-complex="15pt" style:font-weight-complex="bold"/>
    </style:style>
    <style:style style:name="P78" style:family="paragraph" style:parent-style-name="Table_20_Contents">
      <style:paragraph-properties fo:text-align="center" style:justify-single-word="false"/>
      <style:text-properties fo:font-size="15pt" officeooo:rsid="00e73d7d" officeooo:paragraph-rsid="048ffad2" style:font-size-asian="15pt" style:font-size-complex="15pt"/>
    </style:style>
    <style:style style:name="P79" style:family="paragraph" style:parent-style-name="Table_20_Contents">
      <style:paragraph-properties fo:text-align="center" style:justify-single-word="false"/>
      <style:text-properties fo:font-size="15pt" officeooo:rsid="003f7803" officeooo:paragraph-rsid="048ffad2" style:font-size-asian="15pt" style:font-size-complex="15pt"/>
    </style:style>
    <style:style style:name="P80" style:family="paragraph" style:parent-style-name="Table_20_Contents">
      <style:paragraph-properties fo:text-align="center" style:justify-single-word="false"/>
      <style:text-properties fo:font-size="15pt" officeooo:rsid="0008cba6" officeooo:paragraph-rsid="048ffad2" style:font-size-asian="15pt" style:font-size-complex="15pt"/>
    </style:style>
    <style:style style:name="P81" style:family="paragraph" style:parent-style-name="Table_20_Contents">
      <style:paragraph-properties fo:text-align="center" style:justify-single-word="false"/>
      <style:text-properties fo:font-size="15pt" officeooo:rsid="012495cb" officeooo:paragraph-rsid="048ffad2" style:font-size-asian="15pt" style:font-size-complex="15pt"/>
    </style:style>
    <style:style style:name="P82" style:family="paragraph" style:parent-style-name="Table_20_Contents">
      <style:paragraph-properties fo:text-align="right" style:justify-single-word="false"/>
      <style:text-properties fo:font-size="15pt" officeooo:rsid="0008cba6" officeooo:paragraph-rsid="048ffad2" style:font-size-asian="15pt" style:font-size-complex="15pt"/>
    </style:style>
    <style:style style:name="P83" style:family="paragraph" style:parent-style-name="Table_20_Contents">
      <style:paragraph-properties fo:text-align="center" style:justify-single-word="false"/>
      <style:text-properties fo:font-size="15pt" fo:font-weight="normal" officeooo:rsid="01249e8e" officeooo:paragraph-rsid="048ffad2" style:font-size-asian="15pt" style:font-weight-asian="normal" style:font-size-complex="15pt" style:font-weight-complex="normal"/>
    </style:style>
    <style:style style:name="P84" style:family="paragraph" style:parent-style-name="Table_20_Contents">
      <style:paragraph-properties fo:text-align="center" style:justify-single-word="false"/>
      <style:text-properties fo:font-size="15pt" fo:font-weight="normal" officeooo:rsid="012495cb" officeooo:paragraph-rsid="048ffad2" style:font-size-asian="15pt" style:font-weight-asian="normal" style:font-size-complex="15pt" style:font-weight-complex="normal"/>
    </style:style>
    <style:style style:name="P85" style:family="paragraph" style:parent-style-name="Table_20_Contents">
      <style:paragraph-properties fo:text-align="center" style:justify-single-word="false"/>
      <style:text-properties fo:font-size="15pt" officeooo:rsid="01249e8e" officeooo:paragraph-rsid="048ffad2" style:font-size-asian="15pt" style:font-size-complex="15pt"/>
    </style:style>
    <style:style style:name="P86" style:family="paragraph" style:parent-style-name="Table_20_Contents">
      <style:paragraph-properties fo:text-align="right" style:justify-single-word="false"/>
      <style:text-properties fo:font-size="15pt" officeooo:rsid="0008cba6" officeooo:paragraph-rsid="04b048ce" style:font-size-asian="15pt" style:font-size-complex="15pt"/>
    </style:style>
    <style:style style:name="P87" style:family="paragraph" style:parent-style-name="Standard">
      <style:text-properties fo:font-size="15pt" style:text-underline-style="none" fo:font-weight="bold" officeooo:rsid="002f88c8" officeooo:paragraph-rsid="048ffad2" style:font-size-asian="15pt" style:font-weight-asian="bold" style:font-size-complex="15pt" style:font-weight-complex="bold"/>
    </style:style>
    <style:style style:name="P88" style:family="paragraph" style:parent-style-name="Standard">
      <style:text-properties fo:font-size="13pt" style:text-underline-style="none" fo:font-weight="bold" officeooo:rsid="024b502d" officeooo:paragraph-rsid="048ffad2" style:font-size-asian="13pt" style:font-weight-asian="bold" style:font-size-complex="13pt" style:font-weight-complex="bold"/>
    </style:style>
    <style:style style:name="P89" style:family="paragraph" style:parent-style-name="Standard">
      <style:text-properties fo:font-size="15pt" style:text-underline-style="solid" style:text-underline-width="auto" style:text-underline-color="font-color" fo:font-weight="normal" officeooo:rsid="023369cb" officeooo:paragraph-rsid="048ffad2" style:font-size-asian="15pt" style:font-weight-asian="normal" style:font-size-complex="15pt" style:font-weight-complex="normal"/>
    </style:style>
    <style:style style:name="P90" style:family="paragraph" style:parent-style-name="Standard">
      <style:text-properties fo:font-size="15pt" style:text-underline-style="none" fo:font-weight="bold" officeooo:rsid="000a2a9b" officeooo:paragraph-rsid="048ffad2" style:font-size-asian="15pt" style:font-weight-asian="bold" style:font-size-complex="15pt" style:font-weight-complex="bold"/>
    </style:style>
    <style:style style:name="P91" style:family="paragraph" style:parent-style-name="Standard">
      <style:text-properties fo:font-size="6pt" style:text-underline-style="none" fo:font-weight="normal" officeooo:rsid="00e92cb2" officeooo:paragraph-rsid="048ffad2" style:font-size-asian="6pt" style:font-weight-asian="normal" style:font-size-complex="6pt" style:font-weight-complex="normal"/>
    </style:style>
    <style:style style:name="P92" style:family="paragraph" style:parent-style-name="Standard">
      <style:text-properties fo:font-size="15pt" style:text-underline-style="solid" style:text-underline-width="auto" style:text-underline-color="font-color" fo:font-weight="bold" officeooo:rsid="00e92cb2" officeooo:paragraph-rsid="048ffad2" style:font-size-asian="15pt" style:font-weight-asian="bold" style:font-size-complex="15pt" style:font-weight-complex="bold"/>
    </style:style>
    <style:style style:name="P93" style:family="paragraph" style:parent-style-name="Standard">
      <style:text-properties fo:font-size="14pt" style:text-underline-style="none" fo:font-weight="normal" officeooo:rsid="00e92cb2" officeooo:paragraph-rsid="048ffad2" style:font-size-asian="14pt" style:font-weight-asian="normal" style:font-size-complex="14pt" style:font-weight-complex="normal"/>
    </style:style>
    <style:style style:name="P94" style:family="paragraph" style:parent-style-name="Standard">
      <style:paragraph-properties fo:break-before="page"/>
      <style:text-properties fo:font-size="15pt" style:text-underline-style="solid" style:text-underline-width="auto" style:text-underline-color="font-color" fo:font-weight="bold" officeooo:rsid="00e92cb2" officeooo:paragraph-rsid="048ffad2" style:font-size-asian="15pt" style:font-weight-asian="bold" style:font-size-complex="15pt" style:font-weight-complex="bold"/>
    </style:style>
    <style:style style:name="P95" style:family="paragraph" style:parent-style-name="Standard">
      <style:paragraph-properties fo:text-align="left" style:justify-single-word="false"/>
      <style:text-properties fo:color="#000000" loext:opacity="100%" fo:font-size="14pt" officeooo:paragraph-rsid="048ffad2" style:font-size-asian="14pt" style:font-size-complex="14pt"/>
    </style:style>
    <style:style style:name="P96" style:family="paragraph" style:parent-style-name="Standard">
      <style:paragraph-properties fo:text-align="left" style:justify-single-word="false" fo:break-before="page"/>
      <style:text-properties style:font-name="Carolingia" fo:font-size="32pt" style:text-underline-style="none" fo:font-weight="bold" officeooo:rsid="0104ebf3" officeooo:paragraph-rsid="048ffad2" style:font-size-asian="32pt" style:font-weight-asian="bold" style:font-size-complex="32pt" style:font-weight-complex="bold"/>
    </style:style>
    <style:style style:name="P97" style:family="paragraph" style:parent-style-name="Standard">
      <style:paragraph-properties fo:text-align="left" style:justify-single-word="false"/>
      <style:text-properties style:font-name="Carolingia" fo:font-size="32pt" style:text-underline-style="none" fo:font-weight="bold" officeooo:rsid="0104ebf3" officeooo:paragraph-rsid="048ffad2" style:font-size-asian="32pt" style:font-weight-asian="bold" style:font-size-complex="32pt" style:font-weight-complex="bold"/>
    </style:style>
    <style:style style:name="P98" style:family="paragraph" style:parent-style-name="Standard">
      <style:paragraph-properties fo:text-align="left" style:justify-single-word="false"/>
      <style:text-properties fo:color="#000000" loext:opacity="100%" style:font-name="Carolingia" fo:font-size="24pt" style:text-underline-style="none" fo:font-weight="bold" officeooo:rsid="024ec295" officeooo:paragraph-rsid="048ffad2" style:font-size-asian="24pt" style:font-weight-asian="bold" style:font-size-complex="24pt" style:font-weight-complex="bold"/>
    </style:style>
    <style:style style:name="P99" style:family="paragraph" style:parent-style-name="Standard">
      <style:paragraph-properties fo:text-align="left" style:justify-single-word="false"/>
      <style:text-properties fo:color="#8d281e" loext:opacity="100%" style:font-name="Carolingia" fo:font-size="24pt" style:text-underline-style="none" fo:font-weight="bold" officeooo:rsid="02caf4ce" officeooo:paragraph-rsid="048ffad2" style:font-size-asian="24pt" style:font-weight-asian="bold" style:font-size-complex="24pt" style:font-weight-complex="bold"/>
    </style:style>
    <style:style style:name="P100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caf4ce" officeooo:paragraph-rsid="048ffad2" style:font-size-asian="24pt" style:font-weight-asian="bold" style:font-size-complex="24pt" style:font-weight-complex="bold"/>
    </style:style>
    <style:style style:name="P101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d72614" officeooo:paragraph-rsid="048ffad2" style:font-size-asian="24pt" style:font-weight-asian="bold" style:font-size-complex="24pt" style:font-weight-complex="bold"/>
    </style:style>
    <style:style style:name="P102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de169b" officeooo:paragraph-rsid="048ffad2" style:font-size-asian="24pt" style:font-weight-asian="bold" style:font-size-complex="24pt" style:font-weight-complex="bold"/>
    </style:style>
    <style:style style:name="P103" style:family="paragraph" style:parent-style-name="Standard">
      <style:paragraph-properties fo:text-align="left" style:justify-single-word="false"/>
      <style:text-properties officeooo:rsid="02d752d4" officeooo:paragraph-rsid="048ffad2"/>
    </style:style>
    <style:style style:name="P104" style:family="paragraph" style:parent-style-name="Standard" style:list-style-name="L1">
      <style:paragraph-properties fo:text-align="left" style:justify-single-word="false"/>
      <style:text-properties officeooo:paragraph-rsid="048ffad2"/>
    </style:style>
    <style:style style:name="P105" style:family="paragraph" style:parent-style-name="Standard">
      <style:paragraph-properties fo:text-align="left" style:justify-single-word="false"/>
      <style:text-properties officeooo:rsid="02cdb609" officeooo:paragraph-rsid="048ffad2"/>
    </style:style>
    <style:style style:name="T1" style:family="text">
      <style:text-properties fo:color="#c9211e" loext:opacity="100%" style:font-name="Carolingia" fo:font-size="48pt" style:text-underline-style="none" fo:font-weight="bold" officeooo:rsid="025cd071" fo:background-color="#ffbf00" loext:char-shading-value="0" style:font-size-asian="48pt" style:font-weight-asian="bold" style:font-size-complex="48pt" style:font-weight-complex="bold"/>
    </style:style>
    <style:style style:name="T2" style:family="text">
      <style:text-properties fo:color="#c9211e" loext:opacity="100%" style:font-name="Carolingia" fo:font-size="48pt" style:text-underline-style="none" fo:font-weight="bold" officeooo:rsid="048376ca" fo:background-color="#ffbf00" loext:char-shading-value="0" style:font-size-asian="48pt" style:font-weight-asian="bold" style:font-size-complex="48pt" style:font-weight-complex="bold"/>
    </style:style>
    <style:style style:name="T3" style:family="text">
      <style:text-properties style:font-name="Carolingia" fo:font-size="24pt" style:text-underline-style="none" fo:font-weight="bold" officeooo:rsid="048376ca" style:font-size-asian="24pt" style:font-weight-asian="bold" style:font-size-complex="24pt" style:font-weight-complex="bold"/>
    </style:style>
    <style:style style:name="T4" style:family="text">
      <style:text-properties fo:color="#c9211e" loext:opacity="100%" fo:font-weight="bold" officeooo:rsid="000333b2" style:font-weight-asian="bold" style:font-weight-complex="bold"/>
    </style:style>
    <style:style style:name="T5" style:family="text">
      <style:text-properties fo:color="#000000" loext:opacity="100%" fo:font-weight="bold" officeooo:rsid="000333b2" style:font-weight-asian="bold" style:font-weight-complex="bold"/>
    </style:style>
    <style:style style:name="T6" style:family="text">
      <style:text-properties fo:color="#000000" loext:opacity="100%" officeooo:rsid="000333b2"/>
    </style:style>
    <style:style style:name="T7" style:family="text">
      <style:text-properties fo:color="#3465a4" loext:opacity="100%" fo:font-weight="bold" officeooo:rsid="048376ca" style:font-weight-asian="bold" style:font-weight-complex="bold"/>
    </style:style>
    <style:style style:name="T8" style:family="text">
      <style:text-properties fo:color="#c9211e" loext:opacity="100%" fo:font-weight="bold" officeooo:rsid="00c61c25" style:font-weight-asian="bold" style:font-weight-complex="bold"/>
    </style:style>
    <style:style style:name="T9" style:family="text">
      <style:text-properties fo:font-weight="bold" officeooo:rsid="00c61c25" style:font-weight-asian="bold" style:font-weight-complex="bold"/>
    </style:style>
    <style:style style:name="T10" style:family="text">
      <style:text-properties officeooo:rsid="00061258"/>
    </style:style>
    <style:style style:name="T11" style:family="text">
      <style:text-properties fo:color="#2a6099" loext:opacity="100%" fo:font-weight="bold" officeooo:rsid="00b21ef0" style:font-weight-asian="bold" style:font-weight-complex="bold"/>
    </style:style>
    <style:style style:name="T12" style:family="text">
      <style:text-properties fo:color="#c9211e" loext:opacity="100%" fo:font-weight="bold" officeooo:rsid="001935e6" style:font-weight-asian="bold" style:font-weight-complex="bold"/>
    </style:style>
    <style:style style:name="T13" style:family="text">
      <style:text-properties fo:color="#000000" loext:opacity="100%" fo:font-weight="bold" officeooo:rsid="001935e6" style:font-weight-asian="bold" style:font-weight-complex="bold"/>
    </style:style>
    <style:style style:name="T14" style:family="text">
      <style:text-properties fo:color="#2a6099" loext:opacity="100%" fo:font-weight="bold" officeooo:rsid="024ec295" style:font-name-asian="Calibri" style:font-weight-asian="bold" style:font-name-complex="Calibri" style:font-weight-complex="bold"/>
    </style:style>
    <style:style style:name="T15" style:family="text">
      <style:text-properties fo:color="#c9211e" loext:opacity="100%" style:text-underline-style="none" fo:font-weight="bold" officeooo:rsid="000333b2" style:font-weight-asian="bold" style:font-weight-complex="bold"/>
    </style:style>
    <style:style style:name="T16" style:family="text">
      <style:text-properties style:text-underline-style="none" fo:font-weight="bold" officeooo:rsid="000333b2" style:font-weight-asian="bold" style:font-weight-complex="bold"/>
    </style:style>
    <style:style style:name="T17" style:family="text">
      <style:text-properties style:text-underline-style="none" officeooo:rsid="000333b2"/>
    </style:style>
    <style:style style:name="T18" style:family="text">
      <style:text-properties fo:color="#2a6099" loext:opacity="100%" style:text-underline-style="none" fo:font-weight="bold" officeooo:rsid="04863a97" style:font-weight-asian="bold" style:font-weight-complex="bold"/>
    </style:style>
    <style:style style:name="T19" style:family="text">
      <style:text-properties fo:color="#2a6099" loext:opacity="100%" style:text-underline-style="none" fo:font-weight="bold" officeooo:rsid="048e3b53" style:font-weight-asian="bold" style:font-weight-complex="bold"/>
    </style:style>
    <style:style style:name="T20" style:family="text">
      <style:text-properties fo:color="#c9211e" loext:opacity="100%" style:text-underline-style="none" fo:font-weight="bold" officeooo:rsid="00061258" style:font-weight-asian="bold" style:font-weight-complex="bold"/>
    </style:style>
    <style:style style:name="T21" style:family="text">
      <style:text-properties style:text-underline-style="none" fo:font-weight="bold" officeooo:rsid="00061258" style:font-weight-asian="bold" style:font-weight-complex="bold"/>
    </style:style>
    <style:style style:name="T22" style:family="text">
      <style:text-properties fo:color="#2a6099" loext:opacity="100%" style:text-underline-style="none" fo:font-weight="bold" officeooo:rsid="00b21ef0" style:font-weight-asian="bold" style:font-weight-complex="bold"/>
    </style:style>
    <style:style style:name="T23" style:family="text">
      <style:text-properties fo:color="#2a6099" loext:opacity="100%" style:text-underline-style="none" fo:font-weight="bold" officeooo:rsid="048376ca" style:font-weight-asian="bold" style:font-weight-complex="bold"/>
    </style:style>
    <style:style style:name="T24" style:family="text">
      <style:text-properties fo:color="#c9211e" loext:opacity="100%" style:text-underline-style="none" fo:font-weight="bold" officeooo:rsid="002f88c8" style:font-weight-asian="bold" style:font-weight-complex="bold"/>
    </style:style>
    <style:style style:name="T25" style:family="text">
      <style:text-properties fo:color="#000000" loext:opacity="100%" style:text-underline-style="none" fo:font-weight="bold" officeooo:rsid="002f88c8" style:font-weight-asian="bold" style:font-weight-complex="bold"/>
    </style:style>
    <style:style style:name="T26" style:family="text">
      <style:text-properties fo:color="#2a6099" loext:opacity="100%" style:text-underline-style="none" fo:font-weight="bold" officeooo:rsid="025cd071" style:font-weight-asian="bold" style:font-weight-complex="bold"/>
    </style:style>
    <style:style style:name="T27" style:family="text">
      <style:text-properties fo:color="#2a6099" loext:opacity="100%" style:text-underline-style="none" fo:font-weight="bold" officeooo:rsid="00776a34" style:font-weight-asian="bold" style:font-weight-complex="bold"/>
    </style:style>
    <style:style style:name="T28" style:family="text">
      <style:text-properties fo:font-size="10pt" style:text-underline-style="none" officeooo:rsid="000333b2" style:font-size-asian="10pt" style:font-size-complex="10pt"/>
    </style:style>
    <style:style style:name="T29" style:family="text">
      <style:text-properties fo:color="#2a6099" loext:opacity="100%" style:text-underline-style="none" fo:font-weight="bold" officeooo:rsid="000333b2" style:font-weight-asian="bold" style:font-weight-complex="bold"/>
    </style:style>
    <style:style style:name="T30" style:family="text">
      <style:text-properties fo:color="#2a6099" loext:opacity="100%" style:text-underline-style="none" fo:font-weight="bold" officeooo:rsid="049ed5a3" style:font-weight-asian="bold" style:font-weight-complex="bold"/>
    </style:style>
    <style:style style:name="T31" style:family="text">
      <style:text-properties fo:color="#c9211e" loext:opacity="100%" style:text-underline-style="none" fo:font-weight="bold" officeooo:rsid="022acf86" style:font-weight-asian="bold" style:font-weight-complex="bold"/>
    </style:style>
    <style:style style:name="T32" style:family="text">
      <style:text-properties style:text-underline-style="none" fo:font-weight="bold" officeooo:rsid="022acf86" style:font-weight-asian="bold" style:font-weight-complex="bold"/>
    </style:style>
    <style:style style:name="T33" style:family="text">
      <style:text-properties style:text-underline-style="none" officeooo:rsid="022acf86"/>
    </style:style>
    <style:style style:name="T34" style:family="text">
      <style:text-properties fo:color="#2a6099" loext:opacity="100%" style:text-underline-style="none" officeooo:rsid="000333b2"/>
    </style:style>
    <style:style style:name="T35" style:family="text">
      <style:text-properties fo:color="#c9211e" loext:opacity="100%" style:text-underline-style="none" fo:font-weight="bold" officeooo:rsid="0004722d" style:font-weight-asian="bold" style:font-weight-complex="bold"/>
    </style:style>
    <style:style style:name="T36" style:family="text">
      <style:text-properties fo:color="#000000" loext:opacity="100%" style:text-underline-style="none" fo:font-weight="bold" officeooo:rsid="0004722d" style:font-weight-asian="bold" style:font-weight-complex="bold"/>
    </style:style>
    <style:style style:name="T37" style:family="text">
      <style:text-properties fo:color="#2a6099" loext:opacity="100%" style:text-underline-style="none" officeooo:rsid="0004722d"/>
    </style:style>
    <style:style style:name="T38" style:family="text">
      <style:text-properties fo:color="#c9211e" loext:opacity="100%" fo:font-weight="bold" style:font-weight-asian="bold" style:font-weight-complex="bold"/>
    </style:style>
    <style:style style:name="T39" style:family="text">
      <style:text-properties fo:font-weight="bold" style:font-weight-asian="bold" style:font-weight-complex="bold"/>
    </style:style>
    <style:style style:name="T40" style:family="text">
      <style:text-properties fo:font-weight="bold" officeooo:rsid="0009e01f" style:font-weight-asian="bold" style:font-weight-complex="bold"/>
    </style:style>
    <style:style style:name="T41" style:family="text">
      <style:text-properties officeooo:rsid="0009e01f"/>
    </style:style>
    <style:style style:name="T42" style:family="text">
      <style:text-properties fo:color="#2a6099" loext:opacity="100%" fo:font-weight="bold" officeooo:rsid="00b3efb2" style:font-weight-asian="bold" style:font-weight-complex="bold"/>
    </style:style>
    <style:style style:name="T43" style:family="text">
      <style:text-properties fo:color="#2a6099" loext:opacity="100%" fo:font-weight="bold" officeooo:rsid="048376ca" style:font-weight-asian="bold" style:font-weight-complex="bold"/>
    </style:style>
    <style:style style:name="T44" style:family="text">
      <style:text-properties fo:color="#3465a4" loext:opacity="100%" officeooo:rsid="025cd071"/>
    </style:style>
    <style:style style:name="T45" style:family="text">
      <style:text-properties fo:color="#3465a4" loext:opacity="100%" officeooo:rsid="02408514"/>
    </style:style>
    <style:style style:name="T46" style:family="text">
      <style:text-properties fo:color="#3465a4" loext:opacity="100%" officeooo:rsid="048376ca"/>
    </style:style>
    <style:style style:name="T47" style:family="text">
      <style:text-properties fo:color="#3465a4" loext:opacity="100%" officeooo:rsid="04863a97"/>
    </style:style>
    <style:style style:name="T48" style:family="text">
      <style:text-properties fo:color="#c9211e" loext:opacity="100%" fo:font-weight="bold" officeooo:rsid="0228f053" style:font-weight-asian="bold" style:font-weight-complex="bold"/>
    </style:style>
    <style:style style:name="T49" style:family="text">
      <style:text-properties fo:color="#000000" loext:opacity="100%" fo:font-weight="bold" officeooo:rsid="0228f053" style:font-weight-asian="bold" style:font-weight-complex="bold"/>
    </style:style>
    <style:style style:name="T50" style:family="text">
      <style:text-properties fo:color="#c9211e" loext:opacity="100%"/>
    </style:style>
    <style:style style:name="T51" style:family="text">
      <style:text-properties fo:color="#2a6099" loext:opacity="100%" fo:font-weight="bold" officeooo:rsid="025cd071" style:font-name-asian="Calibri" style:font-weight-asian="bold" style:font-name-complex="Calibri" style:font-weight-complex="bold"/>
    </style:style>
    <style:style style:name="T52" style:family="text">
      <style:text-properties fo:color="#3465a4" loext:opacity="100%" officeooo:rsid="0004722d"/>
    </style:style>
    <style:style style:name="T53" style:family="text">
      <style:text-properties fo:color="#2a6099" loext:opacity="100%" fo:font-weight="bold" officeooo:rsid="04a04a6e" style:font-weight-asian="bold" style:font-weight-complex="bold"/>
    </style:style>
    <style:style style:name="T54" style:family="text">
      <style:text-properties fo:color="#2a6099" loext:opacity="100%" officeooo:rsid="019fdc81"/>
    </style:style>
    <style:style style:name="T55" style:family="text">
      <style:text-properties fo:color="#2a6099" loext:opacity="100%" officeooo:rsid="04a04a6e"/>
    </style:style>
    <style:style style:name="T56" style:family="text">
      <style:text-properties fo:color="#2a6099" loext:opacity="100%" officeooo:rsid="023c66b8"/>
    </style:style>
    <style:style style:name="T57" style:family="text">
      <style:text-properties fo:color="#2a6099" loext:opacity="100%" officeooo:rsid="02e2d508"/>
    </style:style>
    <style:style style:name="T58" style:family="text">
      <style:text-properties fo:color="#c9211e" loext:opacity="100%" fo:font-weight="bold" officeooo:rsid="019fdc81" style:font-weight-asian="bold" style:font-weight-complex="bold"/>
    </style:style>
    <style:style style:name="T59" style:family="text">
      <style:text-properties fo:color="#c9211e" loext:opacity="100%" fo:font-weight="bold" officeooo:rsid="019fdc81" fo:background-color="#eeeeee" loext:char-shading-value="0" style:font-weight-asian="bold" style:font-weight-complex="bold"/>
    </style:style>
    <style:style style:name="T60" style:family="text">
      <style:text-properties fo:color="#c9211e" loext:opacity="100%" fo:font-style="normal" fo:font-weight="bold" officeooo:rsid="0019d2a8" fo:background-color="#eeeeee" loext:char-shading-value="0" style:font-style-asian="normal" style:font-weight-asian="bold" style:font-style-complex="normal" style:font-weight-complex="bold"/>
    </style:style>
    <style:style style:name="T61" style:family="text">
      <style:text-properties fo:font-style="normal" fo:font-weight="bold" officeooo:rsid="0019d2a8" fo:background-color="#eeeeee" loext:char-shading-value="0" style:font-style-asian="normal" style:font-weight-asian="bold" style:font-style-complex="normal" style:font-weight-complex="bold"/>
    </style:style>
    <style:style style:name="T62" style:family="text">
      <style:text-properties fo:color="#c9211e" loext:opacity="100%" fo:font-weight="bold" fo:background-color="#eeeeee" loext:char-shading-value="0" style:font-weight-asian="bold" style:font-weight-complex="bold"/>
    </style:style>
    <style:style style:name="T63" style:family="text">
      <style:text-properties fo:font-weight="bold" fo:background-color="#eeeeee" loext:char-shading-value="0" style:font-weight-asian="bold" style:font-weight-complex="bold"/>
    </style:style>
    <style:style style:name="T64" style:family="text">
      <style:text-properties fo:background-color="#eeeeee" loext:char-shading-value="0"/>
    </style:style>
    <style:style style:name="T65" style:family="text">
      <style:text-properties fo:color="#2a6099" loext:opacity="100%" officeooo:rsid="02e2d508" fo:background-color="#eeeeee" loext:char-shading-value="0"/>
    </style:style>
    <style:style style:name="T66" style:family="text">
      <style:text-properties fo:color="#2a6099" loext:opacity="100%" officeooo:rsid="048376ca" fo:background-color="#eeeeee" loext:char-shading-value="0"/>
    </style:style>
    <style:style style:name="T67" style:family="text">
      <style:text-properties fo:color="#2a6099" loext:opacity="100%" fo:font-weight="bold" officeooo:rsid="0004d0f1" fo:background-color="#eeeeee" loext:char-shading-value="0" style:font-weight-asian="bold" style:font-weight-complex="bold"/>
    </style:style>
    <style:style style:name="T68" style:family="text">
      <style:text-properties fo:font-size="12pt" officeooo:rsid="0004d0f1" style:font-size-asian="12pt" style:font-size-complex="12pt"/>
    </style:style>
    <style:style style:name="T69" style:family="text">
      <style:text-properties fo:font-size="12pt" officeooo:rsid="04b004b5" style:font-size-asian="12pt" style:font-size-complex="12pt"/>
    </style:style>
    <style:style style:name="T70" style:family="text">
      <style:text-properties officeooo:rsid="0004d0f1"/>
    </style:style>
    <style:style style:name="T71" style:family="text">
      <style:text-properties fo:color="#c9211e" loext:opacity="100%" fo:font-weight="bold" officeooo:rsid="0004d0f1" fo:background-color="#eeeeee" loext:char-shading-value="0" style:font-weight-asian="bold" style:font-weight-complex="bold"/>
    </style:style>
    <style:style style:name="T72" style:family="text">
      <style:text-properties fo:font-weight="bold" officeooo:rsid="0004d0f1" fo:background-color="#eeeeee" loext:char-shading-value="0" style:font-weight-asian="bold" style:font-weight-complex="bold"/>
    </style:style>
    <style:style style:name="T73" style:family="text">
      <style:text-properties officeooo:rsid="0004d0f1" fo:background-color="#eeeeee" loext:char-shading-value="0"/>
    </style:style>
    <style:style style:name="T74" style:family="text">
      <style:text-properties fo:color="#2a6099" loext:opacity="100%" officeooo:rsid="00b21ef0" fo:background-color="#eeeeee" loext:char-shading-value="0"/>
    </style:style>
    <style:style style:name="T75" style:family="text">
      <style:text-properties fo:color="#2a6099" loext:opacity="100%" officeooo:rsid="02408514" fo:background-color="#eeeeee" loext:char-shading-value="0"/>
    </style:style>
    <style:style style:name="T76" style:family="text">
      <style:text-properties officeooo:rsid="0004d0f1" fo:background-color="transparent" loext:char-shading-value="0"/>
    </style:style>
    <style:style style:name="T77" style:family="text">
      <style:text-properties fo:color="#c9211e" loext:opacity="100%" fo:font-weight="bold" officeooo:rsid="0004d0f1" style:font-weight-asian="bold" style:font-weight-complex="bold"/>
    </style:style>
    <style:style style:name="T78" style:family="text">
      <style:text-properties fo:font-weight="bold" officeooo:rsid="0004d0f1" style:font-weight-asian="bold" style:font-weight-complex="bold"/>
    </style:style>
    <style:style style:name="T79" style:family="text">
      <style:text-properties fo:color="#2a6099" loext:opacity="100%" officeooo:rsid="0004d0f1"/>
    </style:style>
    <style:style style:name="T80" style:family="text">
      <style:text-properties fo:color="#2a6099" loext:opacity="100%" fo:font-weight="bold" officeooo:rsid="0488df89" fo:background-color="#eeeeee" loext:char-shading-value="0" style:font-weight-asian="bold" style:font-weight-complex="bold"/>
    </style:style>
    <style:style style:name="T81" style:family="text">
      <style:text-properties fo:color="#2a6099" loext:opacity="100%" fo:font-weight="bold" officeooo:rsid="00b21ef0" fo:background-color="#eeeeee" loext:char-shading-value="0" style:font-weight-asian="bold" style:font-weight-complex="bold"/>
    </style:style>
    <style:style style:name="T82" style:family="text">
      <style:text-properties fo:color="#2a6099" loext:opacity="100%" fo:font-weight="bold" officeooo:rsid="025cd071" style:font-weight-asian="bold" style:font-weight-complex="bold"/>
    </style:style>
    <style:style style:name="T83" style:family="text">
      <style:text-properties fo:color="#2a6099" loext:opacity="100%" officeooo:rsid="0004d0f1" fo:background-color="#eeeeee" loext:char-shading-value="0"/>
    </style:style>
    <style:style style:name="T84" style:family="text">
      <style:text-properties fo:color="#2a6099" loext:opacity="100%" fo:font-weight="bold" officeooo:rsid="0004d0f1" fo:background-color="transparent" loext:char-shading-value="0" style:font-weight-asian="bold" style:font-weight-complex="bold"/>
    </style:style>
    <style:style style:name="T85" style:family="text">
      <style:text-properties fo:color="#2a6099" loext:opacity="100%" officeooo:rsid="025cd071" fo:background-color="#eeeeee" loext:char-shading-value="0"/>
    </style:style>
    <style:style style:name="T86" style:family="text">
      <style:text-properties fo:color="#2a6099" loext:opacity="100%" fo:font-weight="bold" officeooo:rsid="025cd071" fo:background-color="#eeeeee" loext:char-shading-value="0" style:font-name-asian="Calibri" style:font-weight-asian="bold" style:font-name-complex="Calibri" style:font-weight-complex="bold"/>
    </style:style>
    <style:style style:name="T87" style:family="text">
      <style:text-properties fo:color="#2a6099" loext:opacity="100%" fo:font-weight="bold" officeooo:rsid="02e2d508" fo:background-color="#eeeeee" loext:char-shading-value="0" style:font-name-asian="Calibri" style:font-weight-asian="bold" style:font-name-complex="Calibri" style:font-weight-complex="bold"/>
    </style:style>
    <style:style style:name="T88" style:family="text">
      <style:text-properties fo:color="#2a6099" loext:opacity="100%" fo:font-weight="bold" officeooo:rsid="00b21ef0" fo:background-color="transparent" loext:char-shading-value="0" style:font-weight-asian="bold" style:font-weight-complex="bold"/>
    </style:style>
    <style:style style:name="T89" style:family="text">
      <style:text-properties fo:color="#2a6099" loext:opacity="100%" fo:font-weight="bold" officeooo:rsid="003f7803" style:font-weight-asian="bold" style:font-weight-complex="bold"/>
    </style:style>
    <style:style style:name="T90" style:family="text">
      <style:text-properties fo:color="#2a6099" loext:opacity="100%" fo:font-weight="bold" officeooo:rsid="04b004b5" style:font-weight-asian="bold" style:font-weight-complex="bold"/>
    </style:style>
    <style:style style:name="T91" style:family="text">
      <style:text-properties fo:color="#3465a4" loext:opacity="100%" fo:font-weight="bold" officeooo:rsid="0004d0f1" style:font-weight-asian="bold" style:font-weight-complex="bold"/>
    </style:style>
    <style:style style:name="T92" style:family="text">
      <style:text-properties fo:color="#000000" loext:opacity="100%"/>
    </style:style>
    <style:style style:name="T93" style:family="text">
      <style:text-properties fo:color="#2a6099" loext:opacity="100%" fo:font-weight="bold" officeooo:rsid="02e3e664" style:font-weight-asian="bold" style:font-weight-complex="bold"/>
    </style:style>
    <style:style style:name="T94" style:family="text">
      <style:text-properties fo:color="#2a6099" loext:opacity="100%" fo:font-weight="bold" style:font-weight-asian="bold" style:font-weight-complex="bold"/>
    </style:style>
    <style:style style:name="T95" style:family="text">
      <style:text-properties fo:color="#c9211e" loext:opacity="100%" fo:font-weight="bold" officeooo:rsid="00b3efb2" style:font-weight-asian="bold" style:font-weight-complex="bold"/>
    </style:style>
    <style:style style:name="T96" style:family="text">
      <style:text-properties fo:color="#000000" loext:opacity="100%" style:text-underline-style="solid" style:text-underline-width="auto" style:text-underline-color="font-color" fo:font-weight="bold" officeooo:rsid="00b3efb2" style:font-weight-asian="bold" style:font-weight-complex="bold"/>
    </style:style>
    <style:style style:name="T97" style:family="text">
      <style:text-properties fo:color="#2a6099" loext:opacity="100%" style:text-underline-style="none" fo:font-weight="bold" officeooo:rsid="003468fb" style:font-weight-asian="bold" style:font-weight-complex="bold"/>
    </style:style>
    <style:style style:name="T98" style:family="text">
      <style:text-properties fo:color="#2a6099" loext:opacity="100%" style:text-underline-style="none" fo:font-weight="bold" officeooo:rsid="0005c2bd" style:font-weight-asian="bold" style:font-weight-complex="bold"/>
    </style:style>
    <style:style style:name="T99" style:family="text">
      <style:text-properties fo:color="#2a6099" loext:opacity="100%" style:text-underline-style="none" fo:font-weight="bold" officeooo:rsid="00b3efb2" style:font-weight-asian="bold" style:font-weight-complex="bold"/>
    </style:style>
    <style:style style:name="T100" style:family="text">
      <style:text-properties fo:color="#2a6099" loext:opacity="100%" style:text-underline-style="none" fo:font-weight="normal" officeooo:rsid="00b4b952" style:font-weight-asian="normal" style:font-weight-complex="normal"/>
    </style:style>
    <style:style style:name="T101" style:family="text">
      <style:text-properties style:text-underline-style="none" fo:font-weight="normal" officeooo:rsid="00b4b952" style:font-weight-asian="normal" style:font-weight-complex="normal"/>
    </style:style>
    <style:style style:name="T102" style:family="text">
      <style:text-properties fo:color="#000000" loext:opacity="100%" style:text-underline-style="solid" style:text-underline-width="auto" style:text-underline-color="font-color" fo:font-weight="bold" officeooo:rsid="00b4b952" style:font-weight-asian="bold" style:font-weight-complex="bold"/>
    </style:style>
    <style:style style:name="T103" style:family="text">
      <style:text-properties fo:color="#2a6099" loext:opacity="100%" style:text-underline-style="none" fo:font-weight="bold" officeooo:rsid="0488df89" style:font-weight-asian="bold" style:font-weight-complex="bold"/>
    </style:style>
    <style:style style:name="T104" style:family="text">
      <style:text-properties style:text-underline-style="solid" style:text-underline-width="auto" style:text-underline-color="font-color" fo:font-weight="bold" officeooo:rsid="00b4b952" style:font-weight-asian="bold" style:font-weight-complex="bold"/>
    </style:style>
    <style:style style:name="T105" style:family="text">
      <style:text-properties fo:color="#000000" loext:opacity="100%" fo:font-weight="bold" style:font-weight-asian="bold" style:font-weight-complex="bold"/>
    </style:style>
    <style:style style:name="T106" style:family="text">
      <style:text-properties fo:font-weight="bold" officeooo:rsid="00ce1e5f" style:font-weight-asian="bold" style:font-weight-complex="bold"/>
    </style:style>
    <style:style style:name="T107" style:family="text">
      <style:text-properties fo:font-size="13pt" style:font-size-asian="13pt" style:font-size-complex="13pt"/>
    </style:style>
    <style:style style:name="T108" style:family="text">
      <style:text-properties fo:font-size="13pt" officeooo:rsid="001157bb" style:font-size-asian="13pt" style:font-size-complex="13pt"/>
    </style:style>
    <style:style style:name="T109" style:family="text">
      <style:text-properties fo:color="#2a6099" loext:opacity="100%" fo:font-weight="bold" officeooo:rsid="049ed5a3" style:font-weight-asian="bold" style:font-weight-complex="bold"/>
    </style:style>
    <style:style style:name="T110" style:family="text">
      <style:text-properties fo:color="#2a6099" loext:opacity="100%" fo:font-weight="bold" officeooo:rsid="02e5b245" style:font-weight-asian="bold" style:font-weight-complex="bold"/>
    </style:style>
    <style:style style:name="T111" style:family="text">
      <style:text-properties fo:color="#2a6099" loext:opacity="100%" fo:font-weight="bold" officeooo:rsid="04872fc5" style:font-weight-asian="bold" style:font-weight-complex="bold"/>
    </style:style>
    <style:style style:name="T112" style:family="text">
      <style:text-properties fo:color="#2a6099" loext:opacity="100%" fo:font-weight="bold" officeooo:rsid="0260baac" style:font-weight-asian="bold" style:font-weight-complex="bold"/>
    </style:style>
    <style:style style:name="T113" style:family="text">
      <style:text-properties fo:color="#000000" loext:opacity="100%" fo:font-weight="bold" officeooo:rsid="00b4b952" style:font-weight-asian="bold" style:font-weight-complex="bold"/>
    </style:style>
    <style:style style:name="T114" style:family="text">
      <style:text-properties fo:color="#3465a4" loext:opacity="100%" officeooo:rsid="04872fc5"/>
    </style:style>
    <style:style style:name="T115" style:family="text">
      <style:text-properties fo:color="#3465a4" loext:opacity="100%" officeooo:rsid="025e5167"/>
    </style:style>
    <style:style style:name="T116" style:family="text">
      <style:text-properties fo:color="#000000" loext:opacity="100%" style:text-underline-style="solid" style:text-underline-width="auto" style:text-underline-color="font-color"/>
    </style:style>
    <style:style style:name="T117" style:family="text">
      <style:text-properties fo:color="#000000" loext:opacity="100%" style:text-underline-style="none"/>
    </style:style>
    <style:style style:name="T118" style:family="text">
      <style:text-properties fo:color="#c9211e" loext:opacity="100%" style:text-underline-style="none" fo:font-weight="bold" officeooo:rsid="0005f06a" style:font-weight-asian="bold" style:font-weight-complex="bold"/>
    </style:style>
    <style:style style:name="T119" style:family="text">
      <style:text-properties fo:color="#000000" loext:opacity="100%" style:text-underline-style="none" fo:font-weight="bold" officeooo:rsid="0005f06a" style:font-weight-asian="bold" style:font-weight-complex="bold"/>
    </style:style>
    <style:style style:name="T120" style:family="text">
      <style:text-properties style:text-underline-style="none" fo:font-weight="bold" officeooo:rsid="0005f06a" style:font-weight-asian="bold" style:font-weight-complex="bold"/>
    </style:style>
    <style:style style:name="T121" style:family="text">
      <style:text-properties style:text-underline-style="none" fo:font-weight="normal" officeooo:rsid="0005f06a" style:font-weight-asian="normal" style:font-weight-complex="normal"/>
    </style:style>
    <style:style style:name="T122" style:family="text">
      <style:text-properties fo:color="#3465a4" loext:opacity="100%" style:text-underline-style="none" fo:font-weight="bold" officeooo:rsid="04937564" style:font-weight-asian="bold" style:font-weight-complex="bold"/>
    </style:style>
    <style:style style:name="T123" style:family="text">
      <style:text-properties fo:color="#c9211e" loext:opacity="100%" style:text-underline-style="none" fo:font-weight="bold" officeooo:rsid="01af5fa0" style:font-weight-asian="bold" style:font-weight-complex="bold"/>
    </style:style>
    <style:style style:name="T124" style:family="text">
      <style:text-properties fo:color="#ffbf00" loext:opacity="100%" style:text-underline-style="none" fo:font-weight="bold" officeooo:rsid="01519bf9" style:font-weight-asian="bold" style:font-weight-complex="bold"/>
    </style:style>
    <style:style style:name="T125" style:family="text">
      <style:text-properties style:text-underline-style="none" fo:font-weight="normal" officeooo:rsid="01519bf9" style:font-weight-asian="normal" style:font-weight-complex="normal"/>
    </style:style>
    <style:style style:name="T126" style:family="text">
      <style:text-properties fo:color="#c9211e" loext:opacity="100%" style:text-underline-style="none" fo:font-weight="bold" officeooo:rsid="031c12ff" style:font-weight-asian="bold" style:font-weight-complex="bold"/>
    </style:style>
    <style:style style:name="T127" style:family="text">
      <style:text-properties fo:color="#999999" loext:opacity="100%" style:text-underline-style="none" fo:font-weight="bold" officeooo:rsid="01519bf9" style:font-weight-asian="bold" style:font-weight-complex="bold"/>
    </style:style>
    <style:style style:name="T128" style:family="text">
      <style:text-properties fo:color="#999999" loext:opacity="100%" style:text-underline-style="none" fo:font-weight="bold" officeooo:rsid="01af5fa0" style:font-weight-asian="bold" style:font-weight-complex="bold"/>
    </style:style>
    <style:style style:name="T129" style:family="text">
      <style:text-properties fo:color="#3465a4" loext:opacity="100%" style:text-underline-style="none" fo:font-weight="bold" officeooo:rsid="03f1c3c3" style:font-weight-asian="bold" style:font-weight-complex="bold"/>
    </style:style>
    <style:style style:name="T130" style:family="text">
      <style:text-properties fo:color="#c9211e" loext:opacity="100%" style:text-underline-style="none" fo:font-weight="bold" officeooo:rsid="01b60816" style:font-weight-asian="bold" style:font-weight-complex="bold"/>
    </style:style>
    <style:style style:name="T131" style:family="text">
      <style:text-properties fo:color="#b85c00" loext:opacity="100%" style:text-underline-style="none" fo:font-weight="bold" officeooo:rsid="01519bf9" style:font-weight-asian="bold" style:font-weight-complex="bold"/>
    </style:style>
    <style:style style:name="T132" style:family="text">
      <style:text-properties fo:color="#127622" loext:opacity="100%" fo:font-weight="bold" officeooo:rsid="02e36180" style:font-weight-asian="bold" style:font-weight-complex="bold"/>
    </style:style>
    <style:style style:name="T133" style:family="text">
      <style:text-properties fo:color="#000000" loext:opacity="100%" fo:font-weight="bold" officeooo:rsid="02e36180" style:font-weight-asian="bold" style:font-weight-complex="bold"/>
    </style:style>
    <style:style style:name="T134" style:family="text">
      <style:text-properties fo:color="#3465a4" loext:opacity="100%" fo:font-weight="bold" officeooo:rsid="0260baac" style:font-weight-asian="bold" style:font-weight-complex="bold"/>
    </style:style>
    <style:style style:name="T135" style:family="text">
      <style:text-properties fo:color="#3465a4" loext:opacity="100%" fo:font-weight="bold" officeooo:rsid="02408514" style:font-weight-asian="bold" style:font-weight-complex="bold"/>
    </style:style>
    <style:style style:name="T136" style:family="text">
      <style:text-properties fo:color="#3465a4" loext:opacity="100%" fo:font-weight="bold" officeooo:rsid="02c13944" style:font-weight-asian="bold" style:font-weight-complex="bold"/>
    </style:style>
    <style:style style:name="T137" style:family="text">
      <style:text-properties fo:color="#3465a4" loext:opacity="100%" fo:font-weight="bold" officeooo:rsid="02e36180" style:font-weight-asian="bold" style:font-weight-complex="bold"/>
    </style:style>
    <style:style style:name="T138" style:family="text">
      <style:text-properties fo:color="#3465a4" loext:opacity="100%" fo:font-weight="bold" officeooo:rsid="04863a97" style:font-weight-asian="bold" style:font-weight-complex="bold"/>
    </style:style>
    <style:style style:name="T139" style:family="text">
      <style:text-properties style:text-underline-style="none" fo:font-weight="bold" officeooo:rsid="00ed8a6c" style:font-weight-asian="bold" style:font-weight-complex="bold"/>
    </style:style>
    <style:style style:name="T140" style:family="text">
      <style:text-properties fo:color="#c9211e" loext:opacity="100%" style:font-name="Carolingia" fo:font-weight="bold" officeooo:rsid="00ed8a6c" style:font-weight-asian="bold" style:font-weight-complex="bold"/>
    </style:style>
    <style:style style:name="T141" style:family="text">
      <style:text-properties style:font-name="Carolingia" fo:font-weight="bold" officeooo:rsid="00ed8a6c" style:font-weight-asian="bold" style:font-weight-complex="bold"/>
    </style:style>
    <style:style style:name="T142" style:family="text">
      <style:text-properties fo:font-size="12pt" officeooo:rsid="00ed8a6c" style:font-size-asian="12pt" style:font-size-complex="12pt"/>
    </style:style>
    <style:style style:name="T143" style:family="text">
      <style:text-properties fo:font-size="12pt" officeooo:rsid="00853802" style:font-size-asian="12pt" style:font-size-complex="12pt"/>
    </style:style>
    <style:style style:name="T144" style:family="text">
      <style:text-properties fo:font-size="12pt" officeooo:rsid="0105b326" style:font-size-asian="12pt" style:font-size-complex="12pt"/>
    </style:style>
    <style:style style:name="T145" style:family="text">
      <style:text-properties fo:font-size="12pt" officeooo:rsid="010b0d8f" style:font-size-asian="12pt" style:font-size-complex="12pt"/>
    </style:style>
    <style:style style:name="T146" style:family="text">
      <style:text-properties fo:font-size="12pt" officeooo:rsid="00fe7dc6" style:font-size-asian="12pt" style:font-size-complex="12pt"/>
    </style:style>
    <style:style style:name="T147" style:family="text">
      <style:text-properties fo:color="#3465a4" loext:opacity="100%" fo:font-size="12pt" fo:font-weight="bold" officeooo:rsid="04888e3e" style:font-size-asian="12pt" style:font-weight-asian="bold" style:font-size-complex="12pt" style:font-weight-complex="bold"/>
    </style:style>
    <style:style style:name="T148" style:family="text">
      <style:text-properties fo:font-size="12pt" officeooo:rsid="00e195de" style:font-size-asian="12pt" style:font-size-complex="12pt"/>
    </style:style>
    <style:style style:name="T149" style:family="text">
      <style:text-properties fo:font-size="12pt" officeooo:rsid="036aafc1" style:font-size-asian="12pt" style:font-size-complex="12pt"/>
    </style:style>
    <style:style style:name="T150" style:family="text">
      <style:text-properties fo:font-size="12pt" officeooo:rsid="018d6820" style:font-size-asian="12pt" style:font-size-complex="12pt"/>
    </style:style>
    <style:style style:name="T151" style:family="text">
      <style:text-properties fo:color="#3465a4" loext:opacity="100%" fo:font-size="12pt" fo:font-weight="bold" officeooo:rsid="00fe7dc6" style:font-size-asian="12pt" style:font-weight-asian="bold" style:font-size-complex="12pt" style:font-weight-complex="bold"/>
    </style:style>
    <style:style style:name="T152" style:family="text">
      <style:text-properties fo:color="#3465a4" loext:opacity="100%" fo:font-size="12pt" fo:font-weight="bold" officeooo:rsid="02e36180" style:font-size-asian="12pt" style:font-weight-asian="bold" style:font-size-complex="12pt" style:font-weight-complex="bold"/>
    </style:style>
    <style:style style:name="T153" style:family="text">
      <style:text-properties fo:color="#c9211e" loext:opacity="100%" officeooo:rsid="0484a453"/>
    </style:style>
    <style:style style:name="T154" style:family="text">
      <style:text-properties fo:color="#c9211e" loext:opacity="100%" fo:font-size="12pt" fo:font-weight="normal" officeooo:rsid="0484a453" style:font-size-asian="12pt" style:font-weight-asian="normal" style:font-size-complex="12pt" style:font-weight-complex="normal"/>
    </style:style>
    <style:style style:name="T155" style:family="text">
      <style:text-properties fo:color="#c9211e" loext:opacity="100%" fo:font-size="12pt" fo:font-weight="normal" officeooo:rsid="0496b007" style:font-size-asian="12pt" style:font-weight-asian="normal" style:font-size-complex="12pt" style:font-weight-complex="normal"/>
    </style:style>
    <style:style style:name="T156" style:family="text">
      <style:text-properties fo:color="#c9211e" loext:opacity="100%" fo:font-size="10pt" fo:font-weight="normal" officeooo:rsid="0484a453" style:font-size-asian="10pt" style:font-weight-asian="normal" style:font-size-complex="10pt" style:font-weight-complex="normal"/>
    </style:style>
    <style:style style:name="T157" style:family="text">
      <style:text-properties fo:color="#c9211e" loext:opacity="100%" fo:font-size="10pt" officeooo:rsid="0484a453" style:font-size-asian="10pt" style:font-size-complex="10pt"/>
    </style:style>
    <style:style style:name="T158" style:family="text">
      <style:text-properties fo:color="#c9211e" loext:opacity="100%" fo:font-size="10pt" fo:font-weight="normal" officeooo:rsid="0496b007" style:font-size-asian="10pt" style:font-weight-asian="normal" style:font-size-complex="10pt" style:font-weight-complex="normal"/>
    </style:style>
    <style:style style:name="T159" style:family="text">
      <style:text-properties fo:color="#c9211e" loext:opacity="100%" style:text-underline-style="none" fo:font-weight="bold" officeooo:rsid="0104ebf3" style:font-weight-asian="bold" style:font-weight-complex="bold"/>
    </style:style>
    <style:style style:name="T160" style:family="text">
      <style:text-properties style:text-underline-style="none" fo:font-weight="bold" officeooo:rsid="0104ebf3" style:font-weight-asian="bold" style:font-weight-complex="bold"/>
    </style:style>
    <style:style style:name="T161" style:family="text">
      <style:text-properties style:font-name="Calibri1" fo:font-size="12pt" style:font-size-asian="12pt" style:font-size-complex="12pt"/>
    </style:style>
    <style:style style:name="T162" style:family="text">
      <style:text-properties style:font-name="Calibri1" fo:font-size="12pt" fo:font-weight="bold" style:font-size-asian="12pt" style:font-weight-asian="bold" style:font-size-complex="12pt" style:font-weight-complex="bold"/>
    </style:style>
    <style:style style:name="T163" style:family="text">
      <style:text-properties style:font-name="Calibri1" fo:font-size="12pt" fo:font-weight="bold" officeooo:rsid="04a374a2" style:font-size-asian="12pt" style:font-weight-asian="bold" style:font-size-complex="12pt" style:font-weight-complex="bold"/>
    </style:style>
    <style:style style:name="T164" style:family="text">
      <style:text-properties style:font-name="Calibri1" fo:font-size="12pt" officeooo:rsid="0b04799e" style:font-size-asian="12pt" style:font-size-complex="12pt"/>
    </style:style>
    <style:style style:name="T165" style:family="text">
      <style:text-properties style:font-name="Calibri1" fo:font-size="12pt" officeooo:rsid="04a374a2" style:font-size-asian="12pt" style:font-size-complex="12pt"/>
    </style:style>
    <style:style style:name="T166" style:family="text">
      <style:text-properties style:font-name="Calibri1" fo:font-size="10pt" style:text-underline-style="none" fo:font-weight="bold" officeooo:rsid="0145d552" style:font-size-asian="10pt" style:font-weight-asian="bold" style:font-size-complex="10pt" style:font-weight-complex="bold"/>
    </style:style>
    <style:style style:name="T167" style:family="text">
      <style:text-properties style:font-name="Calibri1" fo:font-size="10pt" style:text-underline-style="none" fo:font-weight="bold" officeooo:rsid="048ad4e4" style:font-size-asian="10pt" style:font-weight-asian="bold" style:font-size-complex="10pt" style:font-weight-complex="bold"/>
    </style:style>
    <style:style style:name="T168" style:family="text">
      <style:text-properties style:font-name="Calibri1" fo:font-size="10pt" style:text-underline-style="none" fo:font-weight="bold" officeooo:rsid="047d9eb0" style:font-size-asian="10pt" style:font-weight-asian="bold" style:font-size-complex="10pt" style:font-weight-complex="bold"/>
    </style:style>
    <style:style style:name="T169" style:family="text">
      <style:text-properties style:font-name="Calibri1" fo:font-size="10pt" style:text-underline-style="none" fo:font-weight="bold" officeooo:rsid="04969fdb" style:font-size-asian="10pt" style:font-weight-asian="bold" style:font-size-complex="10pt" style:font-weight-complex="bold"/>
    </style:style>
    <style:style style:name="T170" style:family="text">
      <style:text-properties style:font-name="Calibri1" fo:font-size="10pt" style:text-underline-style="none" fo:font-weight="bold" officeooo:rsid="034c5570" style:font-size-asian="10pt" style:font-weight-asian="bold" style:font-size-complex="10pt" style:font-weight-complex="bold"/>
    </style:style>
    <style:style style:name="T171" style:family="text">
      <style:text-properties style:font-name="Calibri1" fo:font-size="10pt" style:text-underline-style="none" fo:font-weight="bold" officeooo:rsid="046c116d" style:font-size-asian="10pt" style:font-weight-asian="bold" style:font-size-complex="10pt" style:font-weight-complex="bold"/>
    </style:style>
    <style:style style:name="T172" style:family="text">
      <style:text-properties fo:font-size="6pt" style:text-underline-style="none" fo:font-weight="normal" officeooo:rsid="000a2a9b" style:font-size-asian="6pt" style:font-weight-asian="normal" style:font-size-complex="6pt" style:font-weight-complex="normal"/>
    </style:style>
    <style:style style:name="T173" style:family="text">
      <style:text-properties officeooo:rsid="04b41658"/>
    </style:style>
    <style:style style:name="T174" style:family="text">
      <style:text-properties officeooo:rsid="03e69fff"/>
    </style:style>
    <style:style style:name="T175" style:family="text">
      <style:text-properties officeooo:rsid="03aeef60"/>
    </style:style>
    <style:style style:name="T176" style:family="text">
      <style:text-properties officeooo:rsid="01943cb6"/>
    </style:style>
    <style:style style:name="T177" style:family="text">
      <style:text-properties officeooo:rsid="03b398c1"/>
    </style:style>
    <style:style style:name="T178" style:family="text">
      <style:text-properties officeooo:rsid="038a6bf5"/>
    </style:style>
    <style:style style:name="T179" style:family="text">
      <style:text-properties fo:font-weight="bold" officeooo:rsid="03b568b7" style:font-weight-asian="bold" style:font-weight-complex="bold"/>
    </style:style>
    <style:style style:name="T180" style:family="text">
      <style:text-properties officeooo:rsid="03579827"/>
    </style:style>
    <style:style style:name="T181" style:family="text">
      <style:text-properties officeooo:rsid="00c262ee"/>
    </style:style>
    <style:style style:name="T182" style:family="text">
      <style:text-properties fo:font-weight="bold" officeooo:rsid="03b398c1" style:font-weight-asian="bold" style:font-weight-complex="bold"/>
    </style:style>
    <style:style style:name="T183" style:family="text">
      <style:text-properties officeooo:rsid="05ad8c4b"/>
    </style:style>
    <style:style style:name="T184" style:family="text">
      <style:text-properties fo:font-weight="bold" officeooo:rsid="00c262ee" style:font-weight-asian="bold" style:font-weight-complex="bold"/>
    </style:style>
    <style:style style:name="T185" style:family="text">
      <style:text-properties fo:font-weight="normal" officeooo:rsid="0497d2fa" style:font-weight-asian="normal" style:font-weight-complex="normal"/>
    </style:style>
    <style:style style:name="T186" style:family="text">
      <style:text-properties fo:font-weight="normal" officeooo:rsid="00c262ee" style:font-weight-asian="normal" style:font-weight-complex="normal"/>
    </style:style>
    <style:style style:name="T187" style:family="text">
      <style:text-properties fo:font-weight="normal" officeooo:rsid="03b398c1" style:font-weight-asian="normal" style:font-weight-complex="normal"/>
    </style:style>
    <style:style style:name="T188" style:family="text">
      <style:text-properties fo:font-weight="bold" officeooo:rsid="0497d2fa" style:font-weight-asian="bold" style:font-weight-complex="bold"/>
    </style:style>
    <style:style style:name="T189" style:family="text">
      <style:text-properties fo:font-weight="normal" officeooo:rsid="03b568b7" style:font-weight-asian="normal" style:font-weight-complex="normal"/>
    </style:style>
    <style:style style:name="T190" style:family="text">
      <style:text-properties fo:font-weight="bold" officeooo:rsid="0196a987" style:font-weight-asian="bold" style:font-weight-complex="bold"/>
    </style:style>
    <style:style style:name="T191" style:family="text">
      <style:text-properties fo:font-weight="bold" officeooo:rsid="019731bb" style:font-weight-asian="bold" style:font-weight-complex="bold"/>
    </style:style>
    <style:style style:name="T192" style:family="text">
      <style:text-properties fo:font-weight="bold" officeooo:rsid="03b7312a" style:font-weight-asian="bold" style:font-weight-complex="bold"/>
    </style:style>
    <style:style style:name="T193" style:family="text">
      <style:text-properties fo:font-weight="normal" officeooo:rsid="03b7312a" style:font-weight-asian="normal" style:font-weight-complex="normal"/>
    </style:style>
    <style:style style:name="T194" style:family="text">
      <style:text-properties officeooo:rsid="00bfa244"/>
    </style:style>
    <style:style style:name="T195" style:family="text">
      <style:text-properties style:text-underline-style="none" fo:font-weight="bold" style:font-weight-asian="bold" style:font-weight-complex="bold"/>
    </style:style>
    <style:style style:name="T196" style:family="text">
      <style:text-properties style:text-underline-style="none"/>
    </style:style>
    <style:style style:name="T197" style:family="text">
      <style:text-properties style:text-underline-style="none" officeooo:rsid="03b7468b"/>
    </style:style>
    <style:style style:name="T198" style:family="text">
      <style:text-properties style:text-underline-style="none" officeooo:rsid="0425f73c"/>
    </style:style>
    <style:style style:name="T199" style:family="text">
      <style:text-properties style:text-underline-style="none" fo:font-weight="bold" officeooo:rsid="03b7468b" style:font-weight-asian="bold" style:font-weight-complex="bold"/>
    </style:style>
    <style:style style:name="T200" style:family="text">
      <style:text-properties style:text-underline-style="none" officeooo:rsid="03b8d5e9"/>
    </style:style>
    <style:style style:name="T201" style:family="text">
      <style:text-properties style:text-underline-style="none" fo:font-weight="bold" officeooo:rsid="03b8d5e9" style:font-weight-asian="bold" style:font-weight-complex="bold"/>
    </style:style>
    <style:style style:name="T202" style:family="text">
      <style:text-properties style:text-underline-style="none" officeooo:rsid="0618e725"/>
    </style:style>
    <style:style style:name="T203" style:family="text">
      <style:text-properties fo:color="#000000" loext:opacity="100%" fo:font-weight="normal" officeooo:rsid="035dd688" style:font-weight-asian="normal" style:font-weight-complex="normal"/>
    </style:style>
    <style:style style:name="T204" style:family="text">
      <style:text-properties fo:color="#000000" loext:opacity="100%" fo:font-weight="normal" officeooo:rsid="03baeeec" style:font-weight-asian="normal" style:font-weight-complex="normal"/>
    </style:style>
    <style:style style:name="T205" style:family="text">
      <style:text-properties fo:color="#000000" loext:opacity="100%" fo:font-weight="bold" officeooo:rsid="035dd688" style:font-weight-asian="bold" style:font-weight-complex="bold"/>
    </style:style>
    <style:style style:name="T206" style:family="text">
      <style:text-properties fo:color="#000000" loext:opacity="100%" fo:font-weight="bold" officeooo:rsid="03baeeec" style:font-weight-asian="bold" style:font-weight-complex="bold"/>
    </style:style>
    <style:style style:name="T207" style:family="text">
      <style:text-properties fo:color="#000000" loext:opacity="100%" fo:font-size="12pt" style:text-underline-style="none" fo:font-weight="bold" officeooo:rsid="035dd688" style:font-size-asian="12pt" style:font-weight-asian="bold" style:font-size-complex="12pt" style:font-weight-complex="bold"/>
    </style:style>
    <style:style style:name="T208" style:family="text">
      <style:text-properties fo:color="#000000" loext:opacity="100%" fo:font-size="12pt" style:text-underline-style="none" fo:font-weight="normal" officeooo:rsid="035dd688" style:font-size-asian="12pt" style:font-weight-asian="normal" style:font-size-complex="12pt" style:font-weight-complex="normal"/>
    </style:style>
    <style:style style:name="T209" style:family="text">
      <style:text-properties fo:font-weight="bold" officeooo:rsid="04b41658" style:font-weight-asian="bold" style:font-weight-complex="bold"/>
    </style:style>
    <style:style style:name="T210" style:family="text">
      <style:text-properties fo:font-weight="bold" officeooo:rsid="03e79fd4" style:font-weight-asian="bold" style:font-weight-complex="bold"/>
    </style:style>
    <style:style style:name="T211" style:family="text">
      <style:text-properties fo:font-weight="bold" officeooo:rsid="0388a7cb" style:font-weight-asian="bold" style:font-weight-complex="bold"/>
    </style:style>
    <style:style style:name="T212" style:family="text">
      <style:text-properties style:text-underline-style="none" fo:font-weight="bold" officeooo:rsid="0281cff2" style:font-weight-asian="bold" style:font-weight-complex="bold"/>
    </style:style>
    <style:style style:name="T213" style:family="text">
      <style:text-properties style:text-underline-style="none" fo:font-weight="bold" officeooo:rsid="038a6bf5" style:font-weight-asian="bold" style:font-weight-complex="bold"/>
    </style:style>
    <style:style style:name="T214" style:family="text">
      <style:text-properties style:text-underline-style="none" fo:font-weight="bold" officeooo:rsid="038b7b79" style:font-weight-asian="bold" style:font-weight-complex="bold"/>
    </style:style>
    <style:style style:name="T215" style:family="text">
      <style:text-properties officeooo:rsid="038b7b79"/>
    </style:style>
    <style:style style:name="T216" style:family="text">
      <style:text-properties officeooo:rsid="00b53b22"/>
    </style:style>
    <style:style style:name="T217" style:family="text">
      <style:text-properties officeooo:rsid="01a7a137"/>
    </style:style>
    <style:style style:name="T218" style:family="text">
      <style:text-properties style:text-underline-style="none" officeooo:rsid="035dd688"/>
    </style:style>
    <style:style style:name="T219" style:family="text">
      <style:text-properties fo:font-weight="normal" officeooo:rsid="00b53b22" style:font-weight-asian="normal" style:font-weight-complex="normal"/>
    </style:style>
    <style:style style:name="T220" style:family="text">
      <style:text-properties fo:font-weight="bold" officeooo:rsid="00b53b22" style:font-weight-asian="bold" style:font-weight-complex="bold"/>
    </style:style>
    <style:style style:name="T221" style:family="text">
      <style:text-properties style:text-underline-style="none" officeooo:rsid="00bfa244"/>
    </style:style>
    <style:style style:name="T222" style:family="text">
      <style:text-properties style:text-underline-style="none" officeooo:rsid="0375ff29"/>
    </style:style>
    <style:style style:name="T223" style:family="text">
      <style:text-properties officeooo:rsid="00b56951"/>
    </style:style>
    <style:style style:name="T224" style:family="text">
      <style:text-properties fo:font-weight="bold" officeooo:rsid="00b56951" style:font-weight-asian="bold" style:font-weight-complex="bold"/>
    </style:style>
    <style:style style:name="T225" style:family="text">
      <style:text-properties fo:font-weight="bold" officeooo:rsid="01a7a137" style:font-weight-asian="bold" style:font-weight-complex="bold"/>
    </style:style>
    <style:style style:name="T226" style:family="text">
      <style:text-properties fo:font-weight="normal" style:font-weight-asian="normal" style:font-weight-complex="normal"/>
    </style:style>
    <style:style style:name="T227" style:family="text">
      <style:text-properties officeooo:rsid="01a93f73"/>
    </style:style>
    <style:style style:name="T228" style:family="text">
      <style:text-properties fo:font-weight="bold" officeooo:rsid="01a93f73" style:font-weight-asian="bold" style:font-weight-complex="bold"/>
    </style:style>
    <style:style style:name="T229" style:family="text">
      <style:text-properties officeooo:rsid="01aaa61c"/>
    </style:style>
    <style:style style:name="T230" style:family="text">
      <style:text-properties style:text-underline-style="solid" style:text-underline-width="auto" style:text-underline-color="font-color"/>
    </style:style>
    <style:style style:name="T231" style:family="text">
      <style:text-properties style:text-underline-style="solid" style:text-underline-width="auto" style:text-underline-color="font-color" officeooo:rsid="00b53b22"/>
    </style:style>
    <style:style style:name="T232" style:family="text">
      <style:text-properties style:text-underline-style="none" officeooo:rsid="00b7ead2"/>
    </style:style>
    <style:style style:name="T233" style:family="text">
      <style:text-properties officeooo:rsid="01a6b33e"/>
    </style:style>
    <style:style style:name="T234" style:family="text">
      <style:text-properties officeooo:rsid="04aa245f"/>
    </style:style>
    <style:style style:name="T235" style:family="text">
      <style:text-properties officeooo:rsid="033818a9"/>
    </style:style>
    <style:style style:name="T236" style:family="text">
      <style:text-properties fo:color="#000000" loext:opacity="100%" fo:font-weight="normal" officeooo:rsid="00b53b22" style:font-weight-asian="normal" style:font-weight-complex="normal"/>
    </style:style>
    <style:style style:name="T237" style:family="text">
      <style:text-properties fo:color="#000000" loext:opacity="100%" officeooo:rsid="00b53b22"/>
    </style:style>
    <style:style style:name="T238" style:family="text">
      <style:text-properties fo:font-weight="bold" officeooo:rsid="03d7d59d" style:font-weight-asian="bold" style:font-weight-complex="bold"/>
    </style:style>
    <style:style style:name="T239" style:family="text">
      <style:text-properties fo:font-weight="bold" officeooo:rsid="007c94d8" style:font-weight-asian="bold" style:font-weight-complex="bold"/>
    </style:style>
    <style:style style:name="T240" style:family="text">
      <style:text-properties style:text-underline-style="none" fo:font-weight="bold" officeooo:rsid="038c4b2d" style:font-weight-asian="bold" style:font-weight-complex="bold"/>
    </style:style>
    <style:style style:name="T241" style:family="text">
      <style:text-properties officeooo:rsid="038c4b2d"/>
    </style:style>
    <style:style style:name="T242" style:family="text">
      <style:text-properties officeooo:rsid="007d91ab"/>
    </style:style>
    <style:style style:name="T243" style:family="text">
      <style:text-properties officeooo:rsid="008a43a6"/>
    </style:style>
    <style:style style:name="T244" style:family="text">
      <style:text-properties officeooo:rsid="033b618f"/>
    </style:style>
    <style:style style:name="T245" style:family="text">
      <style:text-properties officeooo:rsid="03399623"/>
    </style:style>
    <style:style style:name="T246" style:family="text">
      <style:text-properties officeooo:rsid="007c94d8"/>
    </style:style>
    <style:style style:name="T247" style:family="text">
      <style:text-properties officeooo:rsid="0085721d"/>
    </style:style>
    <style:style style:name="T248" style:family="text">
      <style:text-properties officeooo:rsid="034f95ea"/>
    </style:style>
    <style:style style:name="T249" style:family="text">
      <style:text-properties officeooo:rsid="00add08b"/>
    </style:style>
    <style:style style:name="T250" style:family="text">
      <style:text-properties fo:font-weight="bold" officeooo:rsid="00abb1f9" style:font-weight-asian="bold" style:font-weight-complex="bold"/>
    </style:style>
    <style:style style:name="T251" style:family="text">
      <style:text-properties officeooo:rsid="00895898"/>
    </style:style>
    <style:style style:name="T252" style:family="text">
      <style:text-properties officeooo:rsid="04c56db5"/>
    </style:style>
    <style:style style:name="T253" style:family="text">
      <style:text-properties fo:font-weight="bold" officeooo:rsid="0085721d" style:font-weight-asian="bold" style:font-weight-complex="bold"/>
    </style:style>
    <style:style style:name="T254" style:family="text">
      <style:text-properties fo:font-weight="bold" officeooo:rsid="04c1a5e8" style:font-weight-asian="bold" style:font-weight-complex="bold"/>
    </style:style>
    <style:style style:name="T255" style:family="text">
      <style:text-properties fo:font-weight="bold" officeooo:rsid="01ac9d28" style:font-weight-asian="bold" style:font-weight-complex="bold"/>
    </style:style>
    <style:style style:name="T256" style:family="text">
      <style:text-properties officeooo:rsid="01ac9d28"/>
    </style:style>
    <style:style style:name="T257" style:family="text">
      <style:text-properties style:text-underline-style="none" officeooo:rsid="04c22ca3"/>
    </style:style>
    <style:style style:name="T258" style:family="text">
      <style:text-properties style:text-underline-style="none" fo:font-weight="bold" officeooo:rsid="007c94d8" style:font-weight-asian="bold" style:font-weight-complex="bold"/>
    </style:style>
    <style:style style:name="T259" style:family="text">
      <style:text-properties style:text-underline-style="none" officeooo:rsid="007c94d8"/>
    </style:style>
    <style:style style:name="T260" style:family="text">
      <style:text-properties style:text-underline-style="none" fo:font-weight="bold" officeooo:rsid="01ac9d28" style:font-weight-asian="bold" style:font-weight-complex="bold"/>
    </style:style>
    <style:style style:name="T261" style:family="text">
      <style:text-properties style:text-underline-style="none" fo:font-weight="bold" officeooo:rsid="0085721d" style:font-weight-asian="bold" style:font-weight-complex="bold"/>
    </style:style>
    <style:style style:name="T262" style:family="text">
      <style:text-properties style:text-underline-style="none" officeooo:rsid="0085721d"/>
    </style:style>
    <style:style style:name="T263" style:family="text">
      <style:text-properties style:text-underline-style="none" officeooo:rsid="026bbeec"/>
    </style:style>
    <style:style style:name="T264" style:family="text">
      <style:text-properties style:text-underline-style="none" officeooo:rsid="01ac9d28"/>
    </style:style>
    <style:style style:name="T265" style:family="text">
      <style:text-properties style:text-underline-style="none" fo:font-weight="bold" officeooo:rsid="04c1a5e8" style:font-weight-asian="bold" style:font-weight-complex="bold"/>
    </style:style>
    <style:style style:name="T266" style:family="text">
      <style:text-properties style:text-underline-style="none" officeooo:rsid="04c56db5"/>
    </style:style>
    <style:style style:name="T267" style:family="text">
      <style:text-properties style:text-underline-style="none" fo:font-weight="bold" officeooo:rsid="04c3c415" style:font-weight-asian="bold" style:font-weight-complex="bold"/>
    </style:style>
    <style:style style:name="T268" style:family="text">
      <style:text-properties officeooo:rsid="01accf42"/>
    </style:style>
    <style:style style:name="T269" style:family="text">
      <style:text-properties style:text-underline-style="none" fo:font-weight="bold" officeooo:rsid="01accf42" style:font-weight-asian="bold" style:font-weight-complex="bold"/>
    </style:style>
    <style:style style:name="T270" style:family="text">
      <style:text-properties officeooo:rsid="008159cc"/>
    </style:style>
    <style:style style:name="T271" style:family="text">
      <style:text-properties officeooo:rsid="04ab9410"/>
    </style:style>
    <style:style style:name="T272" style:family="text">
      <style:text-properties officeooo:rsid="04c6fc9f"/>
    </style:style>
    <style:style style:name="T273" style:family="text">
      <style:text-properties officeooo:rsid="04c82b90"/>
    </style:style>
    <style:style style:name="T274" style:family="text">
      <style:text-properties officeooo:rsid="04c991fe"/>
    </style:style>
    <style:style style:name="T275" style:family="text">
      <style:text-properties officeooo:rsid="008214ee"/>
    </style:style>
    <style:style style:name="T276" style:family="text">
      <style:text-properties officeooo:rsid="008381cd"/>
    </style:style>
    <style:style style:name="T277" style:family="text">
      <style:text-properties officeooo:rsid="04bd77c1"/>
    </style:style>
    <style:style style:name="T278" style:family="text">
      <style:text-properties style:text-underline-style="solid" style:text-underline-width="auto" style:text-underline-color="font-color" officeooo:rsid="008159cc"/>
    </style:style>
    <style:style style:name="T279" style:family="text">
      <style:text-properties style:text-underline-style="solid" style:text-underline-width="auto" style:text-underline-color="font-color" officeooo:rsid="007d91ab"/>
    </style:style>
    <style:style style:name="T280" style:family="text">
      <style:text-properties officeooo:rsid="01ae5e11"/>
    </style:style>
    <style:style style:name="T281" style:family="text">
      <style:text-properties officeooo:rsid="008dc81d"/>
    </style:style>
    <style:style style:name="T282" style:family="text">
      <style:text-properties officeooo:rsid="008f23da"/>
    </style:style>
    <style:style style:name="T283" style:family="text">
      <style:text-properties officeooo:rsid="033d57c6"/>
    </style:style>
    <style:style style:name="T284" style:family="text">
      <style:text-properties officeooo:rsid="008f5682"/>
    </style:style>
    <style:style style:name="T285" style:family="text">
      <style:text-properties officeooo:rsid="00926f49"/>
    </style:style>
    <style:style style:name="T286" style:family="text">
      <style:text-properties officeooo:rsid="033ef023"/>
    </style:style>
    <style:style style:name="T287" style:family="text">
      <style:text-properties officeooo:rsid="00947a5d"/>
    </style:style>
    <style:style style:name="T288" style:family="text">
      <style:text-properties officeooo:rsid="00af2465"/>
    </style:style>
    <style:style style:name="T289" style:family="text">
      <style:text-properties officeooo:rsid="0340e3b0"/>
    </style:style>
    <style:style style:name="T290" style:family="text">
      <style:text-properties style:text-underline-style="none" fo:font-weight="normal" officeooo:rsid="00926f49" style:font-weight-asian="normal" style:font-weight-complex="normal"/>
    </style:style>
    <style:style style:name="T291" style:family="text">
      <style:text-properties officeooo:rsid="04b2d781"/>
    </style:style>
    <style:style style:name="T292" style:family="text">
      <style:text-properties officeooo:rsid="03e79fd4"/>
    </style:style>
    <style:style style:name="T293" style:family="text">
      <style:text-properties officeooo:rsid="03ecbd20"/>
    </style:style>
    <style:style style:name="T294" style:family="text">
      <style:text-properties officeooo:rsid="0388a7cb"/>
    </style:style>
    <style:style style:name="T295" style:family="text">
      <style:text-properties officeooo:rsid="0281cff2"/>
    </style:style>
    <style:style style:name="T296" style:family="text">
      <style:text-properties officeooo:rsid="038de91d"/>
    </style:style>
    <style:style style:name="T297" style:family="text">
      <style:text-properties officeooo:rsid="00c87703"/>
    </style:style>
    <style:style style:name="T298" style:family="text">
      <style:text-properties officeooo:rsid="05452d8c"/>
    </style:style>
    <style:style style:name="T299" style:family="text">
      <style:text-properties style:font-name="Calibri" officeooo:rsid="05452d8c" style:font-name-asian="Calibri" style:font-name-complex="Calibri"/>
    </style:style>
    <style:style style:name="T300" style:family="text">
      <style:text-properties style:font-name="Calibri" officeooo:rsid="05452d8c" style:font-name-asian="NSimSun" style:font-name-complex="Lucida Sans1"/>
    </style:style>
    <style:style style:name="T301" style:family="text">
      <style:text-properties style:text-underline-style="none" fo:font-weight="bold" officeooo:rsid="035dd688" style:font-weight-asian="bold" style:font-weight-complex="bold"/>
    </style:style>
    <style:style style:name="T302" style:family="text">
      <style:text-properties style:text-underline-style="none" fo:font-weight="bold" officeooo:rsid="036c5ebd" style:font-weight-asian="bold" style:font-weight-complex="bold"/>
    </style:style>
    <style:style style:name="T303" style:family="text">
      <style:text-properties style:text-underline-style="none" fo:font-weight="bold" officeooo:rsid="05452d8c" style:font-weight-asian="bold" style:font-weight-complex="bold"/>
    </style:style>
    <style:style style:name="T304" style:family="text">
      <style:text-properties style:text-underline-style="none" fo:font-weight="bold" officeooo:rsid="037473e2" style:font-weight-asian="bold" style:font-weight-complex="bold"/>
    </style:style>
    <style:style style:name="T305" style:family="text">
      <style:text-properties officeooo:rsid="00cd7af5"/>
    </style:style>
    <style:style style:name="T306" style:family="text">
      <style:text-properties officeooo:rsid="05473b44"/>
    </style:style>
    <style:style style:name="T307" style:family="text">
      <style:text-properties officeooo:rsid="054852eb"/>
    </style:style>
    <style:style style:name="T308" style:family="text">
      <style:text-properties officeooo:rsid="054888a8"/>
    </style:style>
    <style:style style:name="T309" style:family="text">
      <style:text-properties fo:font-weight="bold" officeooo:rsid="054888a8" style:font-weight-asian="bold" style:font-weight-complex="bold"/>
    </style:style>
    <style:style style:name="T310" style:family="text">
      <style:text-properties fo:font-weight="normal" officeooo:rsid="0549c1d9" style:font-weight-asian="normal" style:font-weight-complex="normal"/>
    </style:style>
    <style:style style:name="T311" style:family="text">
      <style:text-properties fo:font-weight="bold" officeooo:rsid="0549c1d9" style:font-weight-asian="bold" style:font-weight-complex="bold"/>
    </style:style>
    <style:style style:name="T312" style:family="text">
      <style:text-properties fo:font-weight="normal" officeooo:rsid="05786748" style:font-weight-asian="normal" style:font-weight-complex="normal"/>
    </style:style>
    <style:style style:name="T313" style:family="text">
      <style:text-properties fo:font-weight="bold" officeooo:rsid="01b14f87" style:font-weight-asian="bold" style:font-weight-complex="bold"/>
    </style:style>
    <style:style style:name="T314" style:family="text">
      <style:text-properties fo:font-weight="normal" officeooo:rsid="04f2f890" style:font-weight-asian="normal" style:font-weight-complex="normal"/>
    </style:style>
    <style:style style:name="T315" style:family="text">
      <style:text-properties fo:font-weight="bold" officeooo:rsid="04f2f890" style:font-weight-asian="bold" style:font-weight-complex="bold"/>
    </style:style>
    <style:style style:name="T316" style:family="text">
      <style:text-properties officeooo:rsid="00ca6596"/>
    </style:style>
    <style:style style:name="T317" style:family="text">
      <style:text-properties officeooo:rsid="054568b9"/>
    </style:style>
    <style:style style:name="T318" style:family="text">
      <style:text-properties officeooo:rsid="0545aac1"/>
    </style:style>
    <style:style style:name="T319" style:family="text">
      <style:text-properties officeooo:rsid="049a4c15"/>
    </style:style>
    <style:style style:name="T320" style:family="text">
      <style:text-properties fo:font-weight="bold" officeooo:rsid="0545aac1" style:font-weight-asian="bold" style:font-weight-complex="bold"/>
    </style:style>
    <style:style style:name="T321" style:family="text">
      <style:text-properties officeooo:rsid="0545eb6e"/>
    </style:style>
    <style:style style:name="T322" style:family="text">
      <style:text-properties officeooo:rsid="0777682a"/>
    </style:style>
    <style:style style:name="T323" style:family="text">
      <style:text-properties officeooo:rsid="0498b00f"/>
    </style:style>
    <style:style style:name="T324" style:family="text">
      <style:text-properties officeooo:rsid="01e5325b"/>
    </style:style>
    <style:style style:name="T325" style:family="text">
      <style:text-properties officeooo:rsid="01e7d2f8"/>
    </style:style>
    <style:style style:name="T326" style:family="text">
      <style:text-properties fo:font-weight="bold" officeooo:rsid="023e878e" style:font-weight-asian="bold" style:font-weight-complex="bold"/>
    </style:style>
    <style:style style:name="T327" style:family="text">
      <style:text-properties fo:font-weight="bold" officeooo:rsid="0498b00f" style:font-weight-asian="bold" style:font-weight-complex="bold"/>
    </style:style>
    <style:style style:name="T328" style:family="text">
      <style:text-properties officeooo:rsid="023e878e"/>
    </style:style>
    <style:style style:name="T329" style:family="text">
      <style:text-properties officeooo:rsid="03a8830b"/>
    </style:style>
    <style:style style:name="T330" style:family="text">
      <style:text-properties officeooo:rsid="024fac6c"/>
    </style:style>
    <style:style style:name="T331" style:family="text">
      <style:text-properties fo:font-size="12pt" fo:font-weight="normal" officeooo:rsid="04b048ce" style:font-size-asian="12pt" style:font-weight-asian="normal" style:font-size-complex="12pt" style:font-weight-complex="normal"/>
    </style:style>
    <style:style style:name="T332" style:family="text">
      <style:text-properties officeooo:rsid="003f7803"/>
    </style:style>
    <style:style style:name="T333" style:family="text">
      <style:text-properties fo:font-size="12pt" officeooo:rsid="04b048ce" style:font-size-asian="12pt" style:font-size-complex="12pt"/>
    </style:style>
    <style:style style:name="T334" style:family="text">
      <style:text-properties officeooo:rsid="01249e8e"/>
    </style:style>
    <style:style style:name="T335" style:family="text">
      <style:text-properties officeooo:rsid="012495cb"/>
    </style:style>
    <style:style style:name="T336" style:family="text">
      <style:text-properties officeooo:rsid="002cedcc"/>
    </style:style>
    <style:style style:name="T337" style:family="text">
      <style:text-properties officeooo:rsid="00e73d7d"/>
    </style:style>
    <style:style style:name="T338" style:family="text">
      <style:text-properties officeooo:rsid="005b25b8"/>
    </style:style>
    <style:style style:name="T339" style:family="text">
      <style:text-properties officeooo:rsid="0260baac"/>
    </style:style>
    <style:style style:name="T340" style:family="text">
      <style:text-properties officeooo:rsid="005b8448"/>
    </style:style>
    <style:style style:name="T341" style:family="text">
      <style:text-properties fo:font-weight="normal" officeooo:rsid="005b8448" style:font-weight-asian="normal" style:font-weight-complex="normal"/>
    </style:style>
    <style:style style:name="T342" style:family="text">
      <style:text-properties officeooo:rsid="02c13944"/>
    </style:style>
    <style:style style:name="T343" style:family="text">
      <style:text-properties fo:font-weight="normal" officeooo:rsid="02c13944" style:font-weight-asian="normal" style:font-weight-complex="normal"/>
    </style:style>
    <style:style style:name="T344" style:family="text">
      <style:text-properties fo:font-weight="normal" officeooo:rsid="0260baac" style:font-weight-asian="normal" style:font-weight-complex="normal"/>
    </style:style>
    <style:style style:name="T345" style:family="text">
      <style:text-properties fo:font-weight="normal" officeooo:rsid="006175bb" style:font-weight-asian="normal" style:font-weight-complex="normal"/>
    </style:style>
    <style:style style:name="T346" style:family="text">
      <style:text-properties fo:font-weight="normal" officeooo:rsid="005c85e3" style:font-weight-asian="normal" style:font-weight-complex="normal"/>
    </style:style>
    <style:style style:name="T347" style:family="text">
      <style:text-properties fo:font-weight="normal" officeooo:rsid="005e707c" style:font-weight-asian="normal" style:font-weight-complex="normal"/>
    </style:style>
    <style:style style:name="T348" style:family="text">
      <style:text-properties fo:font-weight="normal" officeooo:rsid="003a8560" style:font-weight-asian="normal" style:font-weight-complex="normal"/>
    </style:style>
    <style:style style:name="T349" style:family="text">
      <style:text-properties fo:font-weight="normal" officeooo:rsid="0039cedc" style:font-weight-asian="normal" style:font-weight-complex="normal"/>
    </style:style>
    <style:style style:name="T350" style:family="text">
      <style:text-properties style:text-underline-style="none" fo:font-weight="bold" officeooo:rsid="000a2a9b" style:font-weight-asian="bold" style:font-weight-complex="bold"/>
    </style:style>
    <style:style style:name="T351" style:family="text">
      <style:text-properties style:text-underline-style="none" officeooo:rsid="000a2a9b"/>
    </style:style>
    <style:style style:name="T352" style:family="text">
      <style:text-properties style:text-underline-style="none" officeooo:rsid="01091a88"/>
    </style:style>
    <style:style style:name="T353" style:family="text">
      <style:text-properties style:text-underline-style="none" officeooo:rsid="012f1898"/>
    </style:style>
    <style:style style:name="T354" style:family="text">
      <style:text-properties style:text-underline-style="none" officeooo:rsid="00e92cb2"/>
    </style:style>
    <style:style style:name="T355" style:family="text">
      <style:text-properties style:text-underline-style="none" officeooo:rsid="000d6c0d"/>
    </style:style>
    <style:style style:name="T356" style:family="text">
      <style:text-properties style:text-underline-style="none" officeooo:rsid="010ea76d"/>
    </style:style>
    <style:style style:name="T357" style:family="text">
      <style:text-properties style:text-underline-style="none" officeooo:rsid="01c47fc0"/>
    </style:style>
    <style:style style:name="T358" style:family="text">
      <style:text-properties fo:font-weight="normal" officeooo:rsid="023369cb" style:font-weight-asian="normal" style:font-weight-complex="normal"/>
    </style:style>
    <style:style style:name="T359" style:family="text">
      <style:text-properties fo:font-weight="normal" officeooo:rsid="00e92cb2" style:font-weight-asian="normal" style:font-weight-complex="normal"/>
    </style:style>
    <style:style style:name="T360" style:family="text">
      <style:text-properties fo:font-weight="normal" officeooo:rsid="0109e92c" style:font-weight-asian="normal" style:font-weight-complex="normal"/>
    </style:style>
    <style:style style:name="T361" style:family="text">
      <style:text-properties fo:font-weight="normal" officeooo:rsid="01c71ec7" style:font-weight-asian="normal" style:font-weight-complex="normal"/>
    </style:style>
    <style:style style:name="T362" style:family="text">
      <style:text-properties fo:font-weight="normal" officeooo:rsid="0034e78a" style:font-weight-asian="normal" style:font-weight-complex="normal"/>
    </style:style>
    <style:style style:name="T363" style:family="text">
      <style:text-properties fo:color="#000000" loext:opacity="100%" fo:font-weight="normal" officeooo:rsid="0034e78a" style:font-weight-asian="normal" style:font-weight-complex="normal"/>
    </style:style>
    <style:style style:name="T364" style:family="text">
      <style:text-properties fo:color="#000000" loext:opacity="100%" fo:font-weight="normal" officeooo:rsid="00601405" style:font-weight-asian="normal" style:font-weight-complex="normal"/>
    </style:style>
    <style:style style:name="T365" style:family="text">
      <style:text-properties fo:font-weight="normal" officeooo:rsid="00601405" style:font-weight-asian="normal" style:font-weight-complex="normal"/>
    </style:style>
    <style:style style:name="T366" style:family="text">
      <style:text-properties officeooo:rsid="020b603a"/>
    </style:style>
    <style:style style:name="T367" style:family="text">
      <style:text-properties officeooo:rsid="003dcfb9"/>
    </style:style>
    <style:style style:name="T368" style:family="text">
      <style:text-properties officeooo:rsid="0209bf25"/>
    </style:style>
    <style:style style:name="T369" style:family="text">
      <style:text-properties officeooo:rsid="003e0f2a"/>
    </style:style>
    <style:style style:name="T370" style:family="text">
      <style:text-properties officeooo:rsid="02255b6c"/>
    </style:style>
    <style:style style:name="T371" style:family="text">
      <style:text-properties officeooo:rsid="020ba2d9"/>
    </style:style>
    <style:style style:name="T372" style:family="text">
      <style:text-properties officeooo:rsid="00419a89"/>
    </style:style>
    <style:style style:name="T373" style:family="text">
      <style:text-properties fo:font-size="15pt" style:text-underline-style="solid" style:text-underline-width="auto" style:text-underline-color="font-color" fo:font-weight="bold" style:font-size-asian="15pt" style:font-weight-asian="bold" style:font-size-complex="15pt" style:font-weight-complex="bold"/>
    </style:style>
    <style:style style:name="T374" style:family="text">
      <style:text-properties fo:font-size="15pt" style:text-underline-style="solid" style:text-underline-width="auto" style:text-underline-color="font-color" officeooo:rsid="0034e78a" style:font-size-asian="15pt" style:font-size-complex="15pt"/>
    </style:style>
    <style:style style:name="T375" style:family="text">
      <style:text-properties fo:color="#000000" loext:opacity="100%" fo:font-size="15pt" style:text-underline-style="solid" style:text-underline-width="auto" style:text-underline-color="font-color" officeooo:rsid="0034e78a" style:font-size-asian="15pt" style:font-size-complex="15pt"/>
    </style:style>
    <style:style style:name="T376" style:family="text">
      <style:text-properties fo:color="#000000" loext:opacity="100%" fo:font-size="15pt" style:text-underline-style="solid" style:text-underline-width="auto" style:text-underline-color="font-color" officeooo:rsid="00601405" style:font-size-asian="15pt" style:font-size-complex="15pt"/>
    </style:style>
    <style:style style:name="T377" style:family="text">
      <style:text-properties fo:font-size="15pt" style:text-underline-style="solid" style:text-underline-width="auto" style:text-underline-color="font-color" officeooo:rsid="00601405" style:font-size-asian="15pt" style:font-size-complex="15pt"/>
    </style:style>
    <style:style style:name="T378" style:family="text">
      <style:text-properties officeooo:rsid="0042fd67"/>
    </style:style>
    <style:style style:name="T379" style:family="text">
      <style:text-properties officeooo:rsid="020f02a0"/>
    </style:style>
    <style:style style:name="T380" style:family="text">
      <style:text-properties officeooo:rsid="0046ab1a"/>
    </style:style>
    <style:style style:name="T381" style:family="text">
      <style:text-properties fo:color="#c9211e" loext:opacity="100%" fo:font-size="48pt" officeooo:rsid="02c9520c" fo:background-color="#ffbf00" loext:char-shading-value="0" style:font-size-asian="48pt" style:font-size-complex="48pt"/>
    </style:style>
    <style:style style:name="T382" style:family="text">
      <style:text-properties fo:color="#c9211e" loext:opacity="100%" fo:font-size="48pt" officeooo:rsid="02d72614" fo:background-color="#ffbf00" loext:char-shading-value="0" style:font-size-asian="48pt" style:font-size-complex="48pt"/>
    </style:style>
    <style:style style:name="T383" style:family="text">
      <style:text-properties fo:color="#127622" loext:opacity="100%" fo:font-size="48pt" officeooo:rsid="02c9520c" fo:background-color="#ffbf00" loext:char-shading-value="0" style:font-size-asian="48pt" style:font-size-complex="48pt"/>
    </style:style>
    <style:style style:name="T384" style:family="text">
      <style:text-properties fo:color="#127622" loext:opacity="100%" fo:font-size="24pt" officeooo:rsid="02c9520c" style:font-size-asian="24pt" style:font-size-complex="24pt"/>
    </style:style>
    <style:style style:name="T385" style:family="text">
      <style:text-properties fo:color="#000000" loext:opacity="100%" fo:font-size="24pt" officeooo:rsid="02d72614" style:font-size-asian="24pt" style:font-size-complex="24pt"/>
    </style:style>
    <style:style style:name="T386" style:family="text">
      <style:text-properties fo:color="#000000" loext:opacity="100%" style:font-name="Carolingia" fo:font-size="24pt" fo:font-weight="normal" officeooo:rsid="02d72614" style:font-size-asian="24pt" style:font-weight-asian="normal" style:font-size-complex="24pt" style:font-weight-complex="normal"/>
    </style:style>
    <style:style style:name="T387" style:family="text">
      <style:text-properties officeooo:rsid="02dd3988"/>
    </style:style>
    <style:style style:name="T388" style:family="text">
      <style:text-properties officeooo:rsid="02d0af99"/>
    </style:style>
    <style:style style:name="T389" style:family="text">
      <style:text-properties officeooo:rsid="02d72614"/>
    </style:style>
    <style:style style:name="T390" style:family="text">
      <style:text-properties officeooo:rsid="049c3abf"/>
    </style:style>
    <style:style style:name="T391" style:family="text">
      <style:text-properties fo:color="#000000" loext:opacity="100%" style:font-name="Calibri1" fo:font-size="15pt" style:text-underline-style="none" fo:font-weight="normal" officeooo:rsid="02caf4ce" style:font-size-asian="13.1000003814697pt" style:font-weight-asian="normal" style:font-size-complex="15pt" style:font-weight-complex="normal"/>
    </style:style>
    <style:style style:name="T392" style:family="text">
      <style:text-properties fo:color="#000000" loext:opacity="100%" style:font-name="Calibri1" fo:font-size="15pt" style:text-underline-style="none" fo:font-weight="normal" style:font-size-asian="13.1000003814697pt" style:font-weight-asian="normal" style:font-size-complex="15pt" style:font-weight-complex="normal"/>
    </style:style>
    <style:style style:name="T393" style:family="text">
      <style:text-properties fo:color="#000000" loext:opacity="100%" style:font-name="Calibri1" fo:font-size="15pt" style:text-underline-style="none" fo:font-weight="normal" officeooo:rsid="02d752d4" style:font-size-asian="13.1000003814697pt" style:font-weight-asian="normal" style:font-size-complex="15pt" style:font-weight-complex="normal"/>
    </style:style>
    <style:style style:name="T394" style:family="text">
      <style:text-properties fo:color="#000000" loext:opacity="100%" style:font-name="Calibri1" fo:font-size="15pt" style:text-underline-style="none" fo:font-weight="normal" officeooo:rsid="02cca386" style:font-size-asian="13.1000003814697pt" style:font-weight-asian="normal" style:font-size-complex="15pt" style:font-weight-complex="normal"/>
    </style:style>
    <style:style style:name="T395" style:family="text">
      <style:text-properties fo:color="#000000" loext:opacity="100%" style:font-name="Calibri1" fo:font-size="15pt" style:text-underline-style="none" fo:font-weight="normal" officeooo:rsid="02ceb800" style:font-size-asian="13.1000003814697pt" style:font-weight-asian="normal" style:font-size-complex="15pt" style:font-weight-complex="normal"/>
    </style:style>
    <style:style style:name="T396" style:family="text">
      <style:text-properties style:font-name="Calibri1" fo:font-size="15pt" style:text-underline-style="none" fo:font-weight="normal" officeooo:rsid="0104ebf3" style:font-size-asian="13.1000003814697pt" style:font-weight-asian="normal" style:font-size-complex="15pt" style:font-weight-complex="normal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4.62mm, 9.97mm, 8.11mm, 5.22m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2.7mm" fo:text-indent="-6.35mm" fo:margin-left="12.7m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9.05mm" fo:text-indent="-6.35mm" fo:margin-left="19.05m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5.4mm" fo:text-indent="-6.35mm" fo:margin-left="25.4m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1.75mm" fo:text-indent="-6.35mm" fo:margin-left="31.75m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8.1mm" fo:text-indent="-6.35mm" fo:margin-left="38.1m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4.45mm" fo:text-indent="-6.35mm" fo:margin-left="44.45m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0.8mm" fo:text-indent="-6.35mm" fo:margin-left="50.8m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7.15mm" fo:text-indent="-6.35mm" fo:margin-left="57.15m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3.5mm" fo:text-indent="-6.35mm" fo:margin-left="63.5m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 text:c="2"/></text:span><text:span text:style-name="T2">I </text:span><text:span text:style-name="T1"><text:s/></text:span><text:span text:style-name="T3">rmengard von Dennovar</text:span><draw:frame draw:style-name="fr1" draw:name="Bild1" text:anchor-type="char" svg:x="139.12mm" svg:y="1.69mm" svg:width="61.38mm" svg:height="61.38mm" draw:z-index="0"><draw:image xlink:href="Pictures/1000000000000122000001228004B4AD.jpg" xlink:type="simple" xlink:show="embed" xlink:actuate="onLoad" draw:mime-type="image/jpeg"/></draw:frame></text:p>
      <text:p text:style-name="P2"><text:span text:style-name="T4">B</text:span><text:span text:style-name="T5">eruf</text:span><text:span text:style-name="T6"><text:tab/><text:tab/></text:span><text:span text:style-name="T7">Inklusin</text:span><text:span text:style-name="T5"><text:tab/><text:tab/><text:tab/></text:span><text:span text:style-name="T8">S</text:span><text:span text:style-name="T9">tufe</text:span><text:span text:style-name="T10"><text:tab/> <text:s text:c="5"/></text:span><text:span text:style-name="T11">1<text:tab/><text:tab/></text:span><text:span text:style-name="T12">Z</text:span><text:span text:style-name="T13">auberstufe</text:span><text:span text:style-name="T14"><text:tab/>1</text:span></text:p>
      <text:p text:style-name="P3"><text:span text:style-name="T15">G</text:span><text:span text:style-name="T16">esinnung</text:span><text:span text:style-name="T17"><text:tab/></text:span><text:span text:style-name="T18">Ordnung </text:span><text:span text:style-name="T19">(J</text:span><text:span text:style-name="T18">ustitia</text:span><text:span text:style-name="T19">)</text:span><text:span text:style-name="T17"><text:tab/></text:span><text:span text:style-name="T20">E</text:span><text:span text:style-name="T21">rfahrung</text:span><text:span text:style-name="T16"> </text:span><text:span text:style-name="T22">1</text:span><text:span text:style-name="T23">5<text:tab/></text:span><text:span text:style-name="T24">B</text:span><text:span text:style-name="T25">ewegung <text:s/></text:span><text:span text:style-name="T26">9</text:span><text:span text:style-name="T27">m</text:span><text:span text:style-name="T23"><text:line-break/></text:span><text:span text:style-name="T15">I</text:span><text:span text:style-name="T16">nitiative</text:span><text:span text:style-name="T28"><text:tab/></text:span><text:span text:style-name="T29">-</text:span><text:span text:style-name="T30">1</text:span><text:span text:style-name="T26"><text:tab/><text:tab/><text:tab/><text:tab/></text:span><text:span text:style-name="T31">K</text:span><text:span text:style-name="T32">rit</text:span><text:span text:style-name="T33">.</text:span><text:span text:style-name="T22"><text:tab/> <text:s text:c="4"/>w</text:span><text:span text:style-name="T26">6</text:span><text:span text:style-name="T22">/I</text:span><text:span text:style-name="T34"><text:tab/></text:span><text:span text:style-name="T35">P</text:span><text:span text:style-name="T36">atzer</text:span><text:span text:style-name="T37"><text:tab/> <text:s text:c="2"/></text:span><text:span text:style-name="T22">w</text:span><text:span text:style-name="T26">8-</text:span><text:span text:style-name="T23">1</text:span></text:p>
      <text:p text:style-name="P4"><text:span text:style-name="T38">R</text:span><text:span text:style-name="T39">üst</text:span><text:span text:style-name="T40">ung</text:span><text:span text:style-name="T41"><text:tab/></text:span><text:tab/><text:span text:style-name="T42">1</text:span><text:span text:style-name="T43">3</text:span><text:tab/><text:span text:style-name="T44">Robe</text:span><text:span text:style-name="T45">, </text:span><text:span text:style-name="T46">Schild, </text:span><text:span text:style-name="T47">Gürtel, </text:span><text:span text:style-name="T46">Ring<text:tab/><text:tab/></text:span><text:span text:style-name="T48">M</text:span><text:span text:style-name="T49">alus</text:span><text:span text:style-name="T50"><text:tab/> <text:s text:c="2"/></text:span><text:span text:style-name="T51">0</text:span><text:span text:style-name="T52"><text:tab/></text:span></text:p>
      <text:p text:style-name="P5"><text:span text:style-name="T38">L</text:span><text:span text:style-name="T39">eben</text:span><text:tab/><text:tab/> <text:span text:style-name="T53">9</text:span><text:span text:style-name="T42"><text:tab/></text:span><text:span text:style-name="T54">(</text:span><text:span text:style-name="T55">2</text:span><text:span text:style-name="T56">w4</text:span><text:span text:style-name="T57">+2</text:span><text:span text:style-name="T54">)<text:tab/></text:span><text:span text:style-name="T58"><text:tab/><text:tab/><text:tab/></text:span><text:span text:style-name="T59"><text:tab/><text:tab/></text:span><text:span text:style-name="T60">A</text:span><text:span text:style-name="T61">ngriff<text:tab/></text:span></text:p>
      <text:p text:style-name="P6"><text:span text:style-name="T62">S</text:span><text:span text:style-name="T63">tärke</text:span><text:span text:style-name="T64"><text:tab/><text:tab/><text:tab/></text:span><text:span text:style-name="T65"> <text:s/></text:span><text:span text:style-name="T66">9</text:span><text:span text:style-name="T67"><text:tab/><text:tab/></text:span><text:span text:style-name="T68"> </text:span><text:span text:style-name="T69">3/4/6/9/13/16/18</text:span><text:span text:style-name="T70"><text:tab/></text:span><text:span text:style-name="T71">N</text:span><text:span text:style-name="T72">ah</text:span><text:span text:style-name="T73"><text:tab/><text:tab/><text:tab/><text:tab/></text:span></text:p>
      <text:p text:style-name="P7"><text:span text:style-name="T62">G</text:span><text:span text:style-name="T63">eschick</text:span><text:span text:style-name="T64"><text:tab/><text:tab/><text:tab/></text:span><text:span text:style-name="T74"> <text:s/></text:span><text:span text:style-name="T66">7</text:span><text:span text:style-name="T75"><text:tab/>-</text:span><text:span text:style-name="T66">1</text:span><text:span text:style-name="T72"> <text:s/></text:span><text:span text:style-name="T73"><text:s text:c="2"/><text:tab/></text:span><text:span text:style-name="T76"> </text:span><text:span text:style-name="T77">R</text:span><text:span text:style-name="T78">eflex</text:span><text:span text:style-name="T70"><text:tab/> <text:s text:c="2"/></text:span><text:span text:style-name="T51">0</text:span><text:span text:style-name="T79"><text:tab/></text:span><text:span text:style-name="T71">F</text:span><text:span text:style-name="T72">ern</text:span><text:span text:style-name="T73"><text:tab/></text:span><text:span text:style-name="T67">-</text:span><text:span text:style-name="T80">1<text:tab/><text:tab/></text:span></text:p>
      <text:p text:style-name="P6"><text:span text:style-name="T62">A</text:span><text:span text:style-name="T63">usdauer</text:span><text:span text:style-name="T64"><text:tab/><text:tab/></text:span><text:span text:style-name="T74">1</text:span><text:span text:style-name="T66">3</text:span><text:span text:style-name="T67"><text:tab/></text:span><text:span text:style-name="T81">+1<text:tab/></text:span><text:span text:style-name="T76"> </text:span><text:span text:style-name="T77">Z</text:span><text:span text:style-name="T78">ähigkeit</text:span><text:span text:style-name="T70"> </text:span><text:span text:style-name="T11">+</text:span><text:span text:style-name="T82">1</text:span></text:p>
      <text:p text:style-name="P7"><text:span text:style-name="T62">P</text:span><text:span text:style-name="T63">ersönlichkeit</text:span><text:span text:style-name="T64"><text:tab/></text:span><text:span text:style-name="T66">1 1</text:span><text:span text:style-name="T83"><text:tab/></text:span><text:span text:style-name="T81"><text:tab/></text:span><text:span text:style-name="T84"> </text:span><text:span text:style-name="T77">W</text:span><text:span text:style-name="T78">illen</text:span><text:span text:style-name="T70"><text:tab/> <text:s text:c="2"/></text:span><text:span text:style-name="T11">+</text:span><text:span text:style-name="T82">1</text:span></text:p>
      <text:p text:style-name="P6"><text:span text:style-name="T62">I</text:span><text:span text:style-name="T63">ntelligenz</text:span><text:span text:style-name="T64"><text:tab/><text:tab/></text:span><text:span text:style-name="T85">1</text:span><text:span text:style-name="T66">3</text:span><text:span text:style-name="T83"><text:tab/></text:span><text:span text:style-name="T86">+</text:span><text:span text:style-name="T87">1</text:span><text:span text:style-name="T74"><text:tab/></text:span><text:span text:style-name="T88"> </text:span><text:span text:style-name="T77">S</text:span><text:span text:style-name="T78">prachen</text:span><text:span text:style-name="T70"><text:tab/></text:span><text:span text:style-name="T89">Gemein</text:span><text:span text:style-name="T42">sprache, </text:span><text:span text:style-name="T43">Ordnung</text:span><text:span text:style-name="T42">, </text:span><text:span text:style-name="T43">Gnom</text:span><text:span text:style-name="T90">isch</text:span></text:p>
      <text:p text:style-name="P8"><text:span text:style-name="T62">G</text:span><text:span text:style-name="T63">lück</text:span><text:span text:style-name="T64"><text:tab/><text:tab/><text:tab/></text:span><text:span text:style-name="T66">13</text:span><text:span text:style-name="T83"><text:tab/></text:span><text:span text:style-name="T66">+1</text:span><text:span text:style-name="T83"> <text:s text:c="2"/></text:span><text:span text:style-name="T73"><text:s/><text:tab/></text:span><text:span text:style-name="T76"> </text:span><text:span text:style-name="T77">S</text:span><text:span text:style-name="T78">chicksal</text:span><text:span text:style-name="T70"><text:tab/></text:span><text:span text:style-name="T7">Pestopfer</text:span><text:span text:style-name="T91">: </text:span><text:span text:style-name="T7">Heilung+1</text:span></text:p>
      <text:p text:style-name="P9"><text:span text:style-name="T11"/></text:p>
      <text:p text:style-name="P10"><text:span text:style-name="T50">N</text:span><text:span text:style-name="T92">ahkampfwaffen</text:span><text:tab/><text:span text:style-name="T50">A</text:span>ngriff<text:tab/><text:tab/><text:span text:style-name="T50">S</text:span>chaden</text:p>
      <text:p text:style-name="P11"><text:span text:style-name="T93">Lang</text:span><text:span text:style-name="T11">schwert<text:tab/><text:tab/><text:tab/></text:span><text:span text:style-name="T42">w20<text:tab/></text:span><text:span text:style-name="T94"><text:tab/><text:tab/></text:span><text:span text:style-name="T42">w</text:span><text:span text:style-name="T93">8</text:span><text:span text:style-name="T42"><text:tab/><text:tab/></text:span><text:span text:style-name="T95"><text:tab/></text:span><text:span text:style-name="T96"><text:tab/><text:tab/><text:tab/><text:tab/><text:tab/><text:tab/><text:tab/><text:tab/><text:tab/></text:span></text:p>
      <text:p text:style-name="P11"><text:span text:style-name="T43">Ziermesser</text:span><text:span text:style-name="T11"><text:tab/><text:tab/><text:tab/></text:span><text:span text:style-name="T42">w20<text:tab/></text:span><text:span text:style-name="T94"><text:tab/><text:tab/></text:span><text:span text:style-name="T42">w</text:span><text:span text:style-name="T82">4<text:tab/></text:span><text:span text:style-name="T42"><text:tab/><text:tab/></text:span><text:span text:style-name="T96"><text:tab/><text:tab/><text:tab/><text:tab/><text:tab/><text:tab/><text:tab/><text:tab/><text:tab/></text:span></text:p>
      <text:p text:style-name="P12"><text:span text:style-name="T97">unbewaffnet</text:span><text:span text:style-name="T98"><text:tab/><text:tab/><text:tab/></text:span><text:span text:style-name="T99">w20</text:span><text:span text:style-name="T98"><text:tab/><text:tab/><text:tab/></text:span><text:span text:style-name="T97">w3</text:span><text:span text:style-name="T100"><text:tab/></text:span><text:span text:style-name="T101"><text:tab/><text:tab/></text:span><text:span text:style-name="T102"><text:tab/><text:tab/><text:tab/><text:tab/><text:tab/><text:tab/><text:tab/><text:tab/><text:tab/></text:span></text:p>
      <text:p text:style-name="P13"><text:span text:style-name="T103">Spaten<text:tab/><text:tab/><text:tab/><text:tab/>w20<text:tab/><text:tab/><text:tab/>w10</text:span><text:span text:style-name="T100"><text:tab/><text:tab/><text:tab/></text:span><text:span text:style-name="T104"><text:tab/><text:tab/><text:tab/><text:tab/><text:tab/><text:tab/><text:tab/><text:tab/><text:tab/></text:span></text:p>
      <text:p text:style-name="P14"/>
      <text:p text:style-name="P11"><text:span text:style-name="T38">F</text:span><text:span text:style-name="T105">ernkampfwaffen</text:span><text:span text:style-name="T39"><text:tab/></text:span><text:span text:style-name="T38">A</text:span><text:span text:style-name="T39">ngriff<text:tab/><text:tab/></text:span><text:span text:style-name="T38">S</text:span><text:span text:style-name="T39">chaden<text:tab/><text:tab/></text:span><text:span text:style-name="T38">R</text:span><text:span text:style-name="T39">eichw</text:span><text:span text:style-name="T106">eite</text:span><text:span text:style-name="T107"> </text:span><text:span text:style-name="T108">-/-2/-w</text:span></text:p>
      <text:p text:style-name="P15"><text:span text:style-name="T43">Armbrust</text:span><text:span text:style-name="T82"><text:tab/></text:span><text:span text:style-name="T94"><text:tab/><text:tab/></text:span><text:span text:style-name="T42">w20</text:span><text:span text:style-name="T94"><text:tab/>-</text:span><text:span text:style-name="T109">1</text:span><text:span text:style-name="T94"><text:tab/><text:tab/></text:span><text:span text:style-name="T42">w</text:span><text:span text:style-name="T110">6</text:span><text:span text:style-name="T42"><text:tab/></text:span><text:span text:style-name="T94"><text:tab/><text:tab/></text:span><text:span text:style-name="T111">24</text:span><text:span text:style-name="T112">/</text:span><text:span text:style-name="T111">48</text:span><text:span text:style-name="T112">/</text:span><text:span text:style-name="T111">72</text:span><text:span text:style-name="T113"><text:tab/></text:span><text:span text:style-name="T114">3</text:span><text:span text:style-name="T115">0 </text:span><text:span text:style-name="T114">Bolzen</text:span></text:p>
      <text:p text:style-name="P15"><text:span text:style-name="T43">Schleuder</text:span><text:span text:style-name="T82"><text:tab/></text:span><text:span text:style-name="T94"><text:tab/><text:tab/></text:span><text:span text:style-name="T42">w20</text:span><text:span text:style-name="T94"><text:tab/>-</text:span><text:span text:style-name="T109">1</text:span><text:span text:style-name="T94"><text:tab/><text:tab/></text:span><text:span text:style-name="T42">w</text:span><text:span text:style-name="T110">6</text:span><text:span text:style-name="T42"><text:tab/></text:span><text:span text:style-name="T94"><text:tab/><text:tab/></text:span><text:span text:style-name="T112">1</text:span><text:span text:style-name="T111">2</text:span><text:span text:style-name="T112">/</text:span><text:span text:style-name="T111">24</text:span><text:span text:style-name="T112">/4</text:span><text:span text:style-name="T111">8</text:span><text:span text:style-name="T113"><text:tab/><text:tab/></text:span><text:span text:style-name="T115">20 </text:span><text:span text:style-name="T114">Geschosse</text:span></text:p>
      <text:p text:style-name="P16"><text:span text:style-name="T116"><text:tab/><text:tab/><text:tab/><text:tab/> <text:s text:c="7"/></text:span><text:span text:style-name="T117"><text:tab/></text:span><text:span text:style-name="T116"><text:tab/><text:tab/> <text:s text:c="3"/></text:span><text:span text:style-name="T117"><text:tab/></text:span><text:span text:style-name="T116"><text:tab/><text:tab/> <text:s text:c="3"/></text:span><text:span text:style-name="T117"><text:tab/></text:span><text:span text:style-name="T116"> <text:s text:c="4"/></text:span><text:span text:style-name="T117">/</text:span><text:span text:style-name="T116"> <text:s text:c="4"/></text:span><text:span text:style-name="T117">/</text:span><text:span text:style-name="T116"><text:tab/></text:span><text:span text:style-name="T117"><text:tab/></text:span><text:span text:style-name="T116"><text:tab/><text:tab/><text:tab/><text:tab/><text:tab/><text:tab/></text:span></text:p>
      <text:p text:style-name="P17"><text:span text:style-name="T38"/></text:p>
      <text:p text:style-name="P18"><text:span text:style-name="T118">A</text:span><text:span text:style-name="T119">us</text:span><text:span text:style-name="T120">rüstung</text:span><text:span text:style-name="T121"><text:tab/><text:tab/><text:tab/><text:tab/><text:tab/><text:tab/><text:tab/><text:tab/><text:tab/> <text:s text:c="3"/></text:span><text:span text:style-name="T122">0</text:span><text:span text:style-name="T123"><text:tab/></text:span><text:span text:style-name="T124">Gold</text:span><text:span text:style-name="T125"><text:tab/> <text:s text:c="2"/></text:span><text:span text:style-name="T122">0</text:span><text:span text:style-name="T126"><text:tab/></text:span><text:span text:style-name="T127">Silbe</text:span><text:span text:style-name="T128">r <text:s text:c="6"/></text:span><text:span text:style-name="T129">5</text:span><text:span text:style-name="T122">9</text:span><text:span text:style-name="T130"><text:tab/></text:span><text:span text:style-name="T131">Kupfer</text:span></text:p>
      <text:p text:style-name="P19"><text:span text:style-name="T132">Esel Jonas, Stute Ulla,</text:span><text:span text:style-name="T133"> </text:span><text:span text:style-name="T134">Zauberfoliant</text:span><text:span text:style-name="T135">, </text:span><text:span text:style-name="T136">Fackel, Ration, Wasserschlauch, </text:span><text:span text:style-name="T137">Feder und Tinte, Notizbuch, Geißel, Rucksack, 59 Kupfer, 3 m Pfahl (15 Kupfer), 2 Stück Kreide (je 1 Kupfer), Strohhut, Laute, 3 Ellen Kette, Schinken, Bier, </text:span><text:span text:style-name="T138">Blinkender Gürtel (RK+1, verstecken-3), </text:span></text:p>
      <text:p text:style-name="P20"><text:tab/><text:tab/><text:tab/><text:tab/><text:tab/><text:tab/><text:tab/><text:tab/><text:tab/><text:tab/><text:tab/><text:tab/><text:tab/><text:tab/><text:tab/><text:tab/><text:tab/><text:tab/><text:tab/><text:tab/></text:p>
      <text:p text:style-name="P21"><text:span text:style-name="T139"/></text:p>
      <text:p text:style-name="P22"><text:span text:style-name="T140">Z</text:span><text:span text:style-name="T141">auber</text:span><text:span text:style-name="T142"> </text:span><text:span text:style-name="T143">(4 + </text:span><text:span text:style-name="T144">Intelligenz</text:span><text:span text:style-name="T145">mod </text:span><text:span text:style-name="T146">= </text:span><text:span text:style-name="T147">4</text:span><text:span text:style-name="T143">)<text:tab/><text:tab/><text:tab/><text:tab/><text:tab/></text:span><text:span text:style-name="T148">w20 + </text:span><text:span text:style-name="T144">Intelligenz</text:span><text:span text:style-name="T145">mod</text:span><text:span text:style-name="T148"> + Zauberstufe - </text:span><text:span text:style-name="T149">Malus</text:span><text:span text:style-name="T150"> </text:span><text:span text:style-name="T146">= </text:span><text:span text:style-name="T151">w20+</text:span><text:span text:style-name="T152">2</text:span></text:p>
      <text:p text:style-name="P23"><text:span text:style-name="T153">1-7 <text:s text:c="2"/>Erstickende Wolke<text:tab/></text:span><text:span text:style-name="T154">laut:<text:tab/><text:tab/><text:tab/> <text:s text:c="3"/>„</text:span><text:span text:style-name="T155">Walle, walle, würgend’ Wolke, Feinde fehlen, fliehen, fallen.“<text:line-break/></text:span><text:span text:style-name="T153">1-12 </text:span><text:span text:style-name="T50">Magischer Schild<text:tab/><text:tab/></text:span><text:span text:style-name="T156">Kannibalistisch: </text:span><text:span text:style-name="T157">w4+1</text:span><text:span text:style-name="T156"> </text:span><text:span text:style-name="T158">selbst oder Williger<text:tab/><text:tab/></text:span><text:span text:style-name="T155">„Schütze Schild mich, Preis zahlt andrer.“</text:span><text:span text:style-name="T50"><text:line-break/></text:span><text:span text:style-name="T153">1-13 </text:span><text:span text:style-name="T50">Magisches Geschoss<text:tab/></text:span><text:span text:style-name="T156">Gestohlen: w100=1→Externar</text:span><text:span text:style-name="T154"> <text:s text:c="5"/>„Säurekugel fliege weit, bringe Feinden großes Leid.“<text:line-break/></text:span><text:span text:style-name="T153">1-26 Zaubertrick<text:tab/><text:tab/><text:tab/></text:span><text:span text:style-name="T156">+1d: d24<text:tab/><text:tab/> <text:s text:c="2"/></text:span><text:span text:style-name="T154">„Höret, sehet, fühlet, leidet, Schein ist euch nun Wirklichkeit.“<text:tab/></text:span></text:p>
      <text:p text:style-name="P24"><text:span text:style-name="T159">V</text:span><text:span text:style-name="T160">erderbnis</text:span></text:p>
      <text:p text:style-name="P25"/>
      <text:p text:style-name="P26"><text:span text:style-name="T161">Irmengard wurde sehr fromm erzogen und überlebte als Kind die Pest. Mit 14 ging sie bereits als Inklusin in ein </text:span><text:span text:style-name="T162">Kloster der Justitia in </text:span><text:span text:style-name="T163">Istivin</text:span><text:span text:style-name="T161">. Nach einigen Jahren dort spürte sie aber eine magische Begabung und merkte, dass das Klosterleben ihr nicht aufregend genug </text:span><text:span text:style-name="T164">war</text:span><text:span text:style-name="T161">. Ihre Eltern haben sie deshalb verstoßen und ihr nur den braven </text:span><text:span text:style-name="T162">Esel Jonas</text:span><text:span text:style-name="T161"> hinterlassen, aber ihrem Glauben an Justitia ist sie treu geblieben. Da sie nun nichts mehr in </text:span><text:span text:style-name="T165">Istivin</text:span><text:span text:style-name="T161"> hielt, zog sie weiter nach Westen um ihre Begabungen zu entwickeln.<text:line-break/></text:span></text:p>
      <text:p text:style-name="P27"><text:span text:style-name="T166">202</text:span><text:span text:style-name="T167">6</text:span><text:span text:style-name="T166">-</text:span><text:span text:style-name="T168">0</text:span><text:span text:style-name="T167">8</text:span><text:span text:style-name="T166">-</text:span><text:span text:style-name="T167">2</text:span><text:span text:style-name="T169">5</text:span><text:span text:style-name="T170"><text:tab/><text:tab/><text:tab/><text:tab/><text:tab/><text:tab/><text:tab/><text:tab/><text:tab/><text:tab/><text:tab/><text:tab/><text:tab/></text:span><text:span text:style-name="T167">Irmengard von Dennovar</text:span><text:span text:style-name="T171"> Stufe 1 </text:span><text:span text:style-name="T167">15</text:span><text:span text:style-name="T166">.odt</text:span><text:span text:style-name="T172"> </text:span></text:p>
      <text:p text:style-name="P28"><text:span text:style-name="T173">1-</text:span><text:span text:style-name="T174">7</text:span><text:span text:style-name="T175"> </text:span><text:span text:style-name="T176">Erstickende Wolke<text:tab/><text:tab/><text:tab/><text:tab/><text:tab/><text:tab/><text:tab/><text:tab/><text:tab/><text:tab/><text:tab/></text:span><text:span text:style-name="T177">Regeln </text:span><text:span text:style-name="T176">136, </text:span><text:span text:style-name="T177">Rules </text:span><text:span text:style-name="T176">13</text:span><text:span text:style-name="T177">3</text:span></text:p>
      <text:p text:style-name="P29"><text:span text:style-name="T178">Grad</text:span> 1, 1 Aktion, <text:span text:style-name="T179">15m</text:span>, variable Dauer, <text:span text:style-name="T177">kein </text:span>Rettungswurf</text:p>
      <text:p text:style-name="P30"><text:s/></text:p>
      <text:p text:style-name="P31"><text:span text:style-name="T177">Du </text:span><text:span text:style-name="T180">ruf</text:span><text:span text:style-name="T177">s</text:span><text:span text:style-name="T180">t eine Wolke aus beißenden, ätzenden Dämpfen herbei, die i</text:span><text:span text:style-name="T177">hr</text:span><text:span text:style-name="T180"> Ziel erstickt.</text:span></text:p>
      <text:p text:style-name="P32"><text:s/></text:p>
      <text:p text:style-name="P33">Zauber w20:</text:p>
      <text:p text:style-name="P34"><text:span text:style-name="T39">1</text:span><text:tab/><text:tab/><text:span text:style-name="T181">Kritischer </text:span>Fehlschlag! <text:span text:style-name="T181">w</text:span>6<text:span text:style-name="T181">+</text:span>Glück<text:span text:style-name="T181">smod</text:span>:</text:p>
      <text:p text:style-name="P34"><text:tab/><text:tab/><text:span text:style-name="T39">0-</text:span> Verderbnis <text:span text:style-name="T181">&amp;</text:span> <text:span text:style-name="T181">P</text:span>atzer<text:tab/><text:tab/><text:span text:style-name="T39">1-</text:span><text:span text:style-name="T182">2</text:span> Verderbnis<text:tab/><text:tab/><text:span text:style-name="T182">3</text:span><text:span text:style-name="T39">+</text:span> <text:span text:style-name="T181">P</text:span>atzer</text:p>
      <text:p text:style-name="P34"><text:span text:style-name="T39">2-11<text:tab/><text:tab/></text:span>Fehlschlag <text:span text:style-name="T183">&amp; Verlust</text:span></text:p>
      <text:p text:style-name="P35"><text:span text:style-name="T39">12-</text:span><text:span text:style-name="T184">1</text:span><text:span text:style-name="T39">3</text:span><text:tab/><text:span text:style-name="T185">E</text:span><text:span text:style-name="T186">in </text:span><text:span text:style-name="T187">Ziel wird </text:span><text:span text:style-name="T182">w4 Runden</text:span><text:span text:style-name="T187"> lang </text:span><text:span text:style-name="T185">in max. </text:span><text:span text:style-name="T188">15m</text:span><text:span text:style-name="T185"> Entfernung </text:span><text:span text:style-name="T187">von einer ihm folgenden<text:line-break/><text:tab/><text:tab/>Wolke eingehüllt: -1 auf alle Würfe.</text:span></text:p>
      <text:p text:style-name="P35"><text:span text:style-name="T39">14-17<text:tab/></text:span><text:span text:style-name="T182">w4</text:span><text:span text:style-name="T184"> </text:span><text:span text:style-name="T182">Ziele</text:span><text:span text:style-name="T187"> werden </text:span><text:span text:style-name="T182">w4 Runden</text:span><text:span text:style-name="T187"> lang </text:span><text:span text:style-name="T185">in max. </text:span><text:span text:style-name="T188">15m</text:span><text:span text:style-name="T185"> Entfernung </text:span><text:span text:style-name="T187">von ihnen folgenden<text:line-break/><text:tab/><text:tab/>Wolken eingehüllt: -1 auf alle Würfe.</text:span></text:p>
      <text:p text:style-name="P35"><text:span text:style-name="T39">18-19<text:tab/></text:span><text:span text:style-name="T187">Eine </text:span><text:span text:style-name="T182">12m</text:span><text:span text:style-name="T187"> durchmessende Wolke erscheint für </text:span><text:span text:style-name="T182">w4+2 Runden </text:span><text:span text:style-name="T185">in max. </text:span><text:span text:style-name="T188">15m<text:line-break/><text:tab/><text:tab/></text:span><text:span text:style-name="T185">Entfernung</text:span><text:span text:style-name="T187">: -2 auf alle Würfe und 1 Schaden/Runde,<text:line-break/><text:tab/><text:tab/>durch Konzentration mit </text:span><text:span text:style-name="T182">15m/Runde</text:span><text:span text:style-name="T187"> bewegbar.</text:span></text:p>
      <text:p text:style-name="P35"><text:span text:style-name="T39">20-23<text:tab/></text:span><text:span text:style-name="T187">Eine </text:span><text:span text:style-name="T182">12m</text:span><text:span text:style-name="T187"> durchmessende Wolke erscheint für </text:span><text:span text:style-name="T182">2w4+4 Runden </text:span><text:span text:style-name="T185">in max. </text:span><text:span text:style-name="T188">15m<text:line-break/><text:tab/><text:tab/></text:span><text:span text:style-name="T185">Entfernung</text:span><text:span text:style-name="T187">: -2 auf alle Würfe und 2 Schaden/Runde und einmal Zähigkeit oder<text:line-break/><text:tab/><text:tab/>-w4 Geschick </text:span><text:span text:style-name="T189">für 1 Tag</text:span><text:span text:style-name="T187">, durch Konzentration mit </text:span><text:span text:style-name="T182">15m/Runde</text:span><text:span text:style-name="T187"> bewegbar.</text:span></text:p>
      <text:p text:style-name="P34"><text:span text:style-name="T39">2</text:span><text:span text:style-name="T190">4</text:span><text:span text:style-name="T39">-2</text:span><text:span text:style-name="T190">7</text:span><text:span text:style-name="T39"><text:tab/></text:span><text:span text:style-name="T187">Eine </text:span><text:span text:style-name="T182">12m</text:span><text:span text:style-name="T187"> durchmessende Wolke erscheint für </text:span><text:span text:style-name="T182">2w4+4</text:span><text:span text:style-name="T187"> Runden </text:span><text:span text:style-name="T189">in max. </text:span><text:span text:style-name="T179">30m</text:span></text:p>
      <text:p text:style-name="P34"><text:span text:style-name="T189"><text:tab/><text:tab/>Entfernung</text:span><text:span text:style-name="T187">: -</text:span><text:span text:style-name="T189">4</text:span><text:span text:style-name="T187"> auf alle Würfe und </text:span><text:span text:style-name="T189">4</text:span><text:span text:style-name="T187"> Schaden/Runde und einmal Zähigkeit oder</text:span></text:p>
      <text:p text:style-name="P34"><text:span text:style-name="T187"><text:tab/><text:tab/>-</text:span><text:span text:style-name="T189">2</text:span><text:span text:style-name="T187">w4 Geschick </text:span><text:span text:style-name="T189">für 1 Tag</text:span><text:span text:style-name="T187">, durch Konzentration mit </text:span><text:span text:style-name="T182">15m/Runde</text:span><text:span text:style-name="T187"> bewegbar.</text:span></text:p>
      <text:p text:style-name="P34"><text:span text:style-name="T39">2</text:span><text:span text:style-name="T191">8</text:span><text:span text:style-name="T39">-2</text:span><text:span text:style-name="T191">9</text:span><text:span text:style-name="T39"><text:tab/></text:span><text:span text:style-name="T187">Eine </text:span><text:span text:style-name="T182">1</text:span><text:span text:style-name="T192">8</text:span><text:span text:style-name="T182">m</text:span><text:span text:style-name="T187"> durchmessende Wolke erscheint für </text:span><text:span text:style-name="T189">3</text:span><text:span text:style-name="T187">w4+</text:span><text:span text:style-name="T189">6</text:span><text:span text:style-name="T187"> Runden </text:span><text:span text:style-name="T189">in max. </text:span><text:span text:style-name="T179">60m</text:span></text:p>
      <text:p text:style-name="P34"><text:span text:style-name="T189"><text:tab/><text:tab/>Entfernung</text:span><text:span text:style-name="T187">: -</text:span><text:span text:style-name="T189">4</text:span><text:span text:style-name="T187"> auf alle Würfe und </text:span><text:span text:style-name="T189">8</text:span><text:span text:style-name="T187"> Schaden/Runde und einmal Zähigkeit oder</text:span></text:p>
      <text:p text:style-name="P34"><text:span text:style-name="T187"><text:tab/><text:tab/>-</text:span><text:span text:style-name="T189">3</text:span><text:span text:style-name="T187">w4 Geschick </text:span><text:span text:style-name="T189">für w4 Tage</text:span><text:span text:style-name="T187">, durch Konzentration mit </text:span><text:span text:style-name="T182">15m/Runde</text:span><text:span text:style-name="T187"> bewegbar</text:span></text:p>
      <text:p text:style-name="P34"><text:span text:style-name="T191">30</text:span><text:span text:style-name="T39">-</text:span><text:span text:style-name="T191">31</text:span><text:span text:style-name="T39"><text:tab/></text:span><text:span text:style-name="T192">Zwei</text:span><text:span text:style-name="T187"> </text:span><text:span text:style-name="T182">1</text:span><text:span text:style-name="T192">8</text:span><text:span text:style-name="T182">m</text:span><text:span text:style-name="T187"> durchmessende Wolke erschein</text:span><text:span text:style-name="T193">en</text:span><text:span text:style-name="T187"> für </text:span><text:span text:style-name="T179">3</text:span><text:span text:style-name="T182">w4+</text:span><text:span text:style-name="T179">6</text:span><text:span text:style-name="T182"> Runden</text:span><text:span text:style-name="T187"> </text:span><text:span text:style-name="T189">in max. </text:span><text:span text:style-name="T179">60m</text:span></text:p>
      <text:p text:style-name="P34"><text:span text:style-name="T189"><text:tab/><text:tab/>Entfernung</text:span><text:span text:style-name="T187">: -</text:span><text:span text:style-name="T189">4</text:span><text:span text:style-name="T187"> auf alle Würfe und </text:span><text:span text:style-name="T189">8</text:span><text:span text:style-name="T187"> Schaden/Runde und einmal Zähigkeit oder</text:span></text:p>
      <text:p text:style-name="P34"><text:span text:style-name="T187"><text:tab/><text:tab/>-</text:span><text:span text:style-name="T189">3</text:span><text:span text:style-name="T187">w4 Geschick </text:span><text:span text:style-name="T189">für w4 Tage</text:span><text:span text:style-name="T187">, durch Konzentration mit </text:span><text:span text:style-name="T182">15m/Runde</text:span><text:span text:style-name="T187"> bewegbar</text:span></text:p>
      <text:p text:style-name="P34"><text:span text:style-name="T191">32+</text:span><text:span text:style-name="T39"><text:tab/><text:tab/></text:span><text:span text:style-name="T192">Drei</text:span><text:span text:style-name="T187"> </text:span><text:span text:style-name="T182">1</text:span><text:span text:style-name="T192">8</text:span><text:span text:style-name="T182">m</text:span><text:span text:style-name="T187"> durchmessende Wolke</text:span><text:span text:style-name="T185">n</text:span><text:span text:style-name="T187"> erschein</text:span><text:span text:style-name="T193">en</text:span><text:span text:style-name="T187"> für </text:span><text:span text:style-name="T182">w4 </text:span><text:span text:style-name="T192">Phasen</text:span><text:span text:style-name="T187"> </text:span><text:span text:style-name="T189">in max. </text:span><text:span text:style-name="T192">150</text:span><text:span text:style-name="T179">m</text:span></text:p>
      <text:p text:style-name="P34"><text:span text:style-name="T189"><text:tab/><text:tab/>Entfernung</text:span><text:span text:style-name="T187">: -</text:span><text:span text:style-name="T193">6</text:span><text:span text:style-name="T187"> auf alle Würfe und </text:span><text:span text:style-name="T193">10</text:span><text:span text:style-name="T187"> Schaden/Runde und einmal Zähigkeit oder</text:span></text:p>
      <text:p text:style-name="P34"><text:span text:style-name="T187"><text:tab/><text:tab/></text:span><text:span text:style-name="T193">sofortiger Tod</text:span><text:span text:style-name="T187">, durch Konzentration mit </text:span><text:span text:style-name="T182">15m/Runde</text:span><text:span text:style-name="T187"> bewegbar</text:span></text:p>
      <text:p text:style-name="P32"><text:s/></text:p>
      <text:p text:style-name="P36">Zauberpatzer <text:span text:style-name="T194">w</text:span>3:</text:p>
      <text:p text:style-name="P37"><text:span text:style-name="T195">1</text:span><text:span text:style-name="T196"><text:tab/></text:span><text:span text:style-name="T197">Die</text:span><text:span text:style-name="T196"> Wolke explodiert </text:span><text:span text:style-name="T197">in bis zu w</text:span><text:span text:style-name="T196">4 x 3 m </text:span><text:span text:style-name="T198">Entfernung</text:span><text:span text:style-name="T196">: </text:span><text:span text:style-name="T197">w4 Schaden und </text:span><text:span text:style-name="T196">Zähigkeit 12 oder blind für </text:span><text:span text:style-name="T197">w</text:span><text:span text:style-name="T196">4 Runden</text:span></text:p>
      <text:p text:style-name="P37"><text:span text:style-name="T199">2</text:span><text:span text:style-name="T197"><text:tab/>Du</text:span><text:span text:style-name="T196"> erschaff</text:span><text:span text:style-name="T197">s</text:span><text:span text:style-name="T196">t </text:span><text:span text:style-name="T200">eine </text:span><text:span text:style-name="T196">Heilungswolke: </text:span><text:span text:style-name="T197">heile w</text:span><text:span text:style-name="T196">4 Schaden in </text:span><text:span text:style-name="T197">6 m </text:span><text:span text:style-name="T196">um das Ziel</text:span></text:p>
      <text:p text:style-name="P37"><text:span text:style-name="T199">3</text:span><text:span text:style-name="T197"><text:tab/></text:span><text:span text:style-name="T200">Die </text:span><text:span text:style-name="T196">Wolke fängt Feuer und verpufft: </text:span><text:span text:style-name="T200">w8 Schaden in</text:span><text:span text:style-name="T196"> 3 m </text:span><text:span text:style-name="T200">Umkreis</text:span></text:p>
      <text:p text:style-name="P37"><text:span text:style-name="T201">4</text:span><text:span text:style-name="T200"><text:tab/>Du</text:span><text:span text:style-name="T196"> erschaff</text:span><text:span text:style-name="T200">s</text:span><text:span text:style-name="T196">t eine Wolke, d</text:span><text:span text:style-name="T200">ie </text:span><text:span text:style-name="T202">nur</text:span><text:span text:style-name="T196"> einen schwachen, dunstigen Schleier </text:span><text:span text:style-name="T200">erzeugt</text:span><text:span text:style-name="T196">, der keine Auswirkungen hat.</text:span></text:p>
      <text:p text:style-name="P38"><text:s/></text:p>
      <text:p text:style-name="P39">Verderbnis w8:</text:p>
      <text:p text:style-name="P40"><text:span text:style-name="T39">1</text:span><text:tab/><text:span text:style-name="T203">D</text:span><text:span text:style-name="T204">ein </text:span><text:span text:style-name="T203">Atem ist giftig: Zähigkeit 12</text:span><text:span text:style-name="T204"> </text:span><text:span text:style-name="T203">oder jeder </text:span><text:span text:style-name="T204">Nachbar </text:span><text:span text:style-name="T203">für </text:span><text:span text:style-name="T204">w</text:span><text:span text:style-name="T203">4 Stunden krank (-1 auf alle Würfe)</text:span></text:p>
      <text:p text:style-name="P40"><text:span text:style-name="T205">2</text:span><text:span text:style-name="T203"><text:tab/></text:span><text:span text:style-name="T204">Du bist</text:span><text:span text:style-name="T203"> </text:span><text:span text:style-name="T204">w4 Stunden</text:span><text:span text:style-name="T203"> von einer giftigen Wolke umgeben: im Umkreis von 1,5m Zähigkeit 12 </text:span><text:span text:style-name="T204">oder krank</text:span></text:p>
      <text:p text:style-name="P40"><text:span text:style-name="T204"><text:tab/></text:span><text:span text:style-name="T203">(-1 auf alle Würfe)</text:span></text:p>
      <text:p text:style-name="P40"><text:span text:style-name="T206">3</text:span><text:span text:style-name="T204"><text:tab/>Deine</text:span><text:span text:style-name="T203"> Augen </text:span><text:span text:style-name="T204">werden</text:span><text:span text:style-name="T203"> durchsichtige Kugeln, hinter denen eine wirbelnde Gaswolke sichtbar wird</text:span></text:p>
      <text:p text:style-name="P40"><text:span text:style-name="T206">4</text:span><text:span text:style-name="T204"><text:tab/>B</text:span><text:span text:style-name="T203">estimmte Wesenheiten sind in der Lage, d</text:span><text:span text:style-name="T204">ich</text:span><text:span text:style-name="T203"> automatisch zu entdecken, falls </text:span><text:span text:style-name="T204">du</text:span><text:span text:style-name="T203"> </text:span><text:span text:style-name="T204">dich auf </text:span><text:span text:style-name="T203">750 m </text:span><text:span text:style-name="T204">näherst.</text:span></text:p>
      <text:p text:style-name="P40"><text:span text:style-name="T204"><text:tab/>I</text:span><text:span text:style-name="T203">nsbesondere körperlose und ätherische Wesen sowie Monster von der Elementarebene der Luft fühlen sich</text:span></text:p>
      <text:p text:style-name="P40"><text:span text:style-name="T203"><text:tab/>zu </text:span><text:span text:style-name="T204">dir </text:span><text:span text:style-name="T203">hingezogen</text:span></text:p>
      <text:p text:style-name="P41"><text:span text:style-name="T207">5-8<text:tab/></text:span><text:span text:style-name="T208">geringfügige Verderbnis</text:span></text:p>
      <text:p text:style-name="P42"/>
      <text:p text:style-name="P43"><text:span text:style-name="T209">1-</text:span><text:span text:style-name="T210">12</text:span><text:span text:style-name="T211"> </text:span><text:span text:style-name="T39">Magischer Schild</text:span><text:span text:style-name="T212"><text:tab/><text:tab/><text:tab/><text:tab/><text:tab/><text:tab/><text:tab/><text:tab/><text:tab/><text:tab/></text:span><text:span text:style-name="T213">Regeln 1</text:span><text:span text:style-name="T214">41</text:span><text:span text:style-name="T213">, Rules </text:span><text:span text:style-name="T214">146</text:span></text:p>
      <text:p text:style-name="P44"><text:span text:style-name="T215">Grad</text:span> 1, <text:span text:style-name="T216">1 Aktion, </text:span>Berührung/<text:span text:style-name="T217">selbst</text:span>, <text:span text:style-name="T216">variable </text:span>Dauer, <text:span text:style-name="T216">kein </text:span>Rettungswurf</text:p>
      <text:p text:style-name="P45"/>
      <text:p text:style-name="P46"><text:span text:style-name="T218">D</text:span><text:span text:style-name="T196">u erschaffst einen magischen Schild der vor Gegnern schützt.</text:span></text:p>
      <text:p text:style-name="P47"/>
      <text:p text:style-name="P47">Zauber w20:</text:p>
      <text:p text:style-name="P48"><text:span text:style-name="T39">1<text:tab/><text:tab/></text:span><text:span text:style-name="T219">Kritischer</text:span> Fehlschlag: <text:span text:style-name="T216">w</text:span>6<text:span text:style-name="T216">+Glücksmod:<text:line-break/></text:span><text:span text:style-name="T220"><text:tab/><text:tab/></text:span><text:span text:style-name="T39">0-</text:span> Verderbnis <text:span text:style-name="T216">&amp;</text:span> <text:span text:style-name="T216">P</text:span>atzer<text:tab/><text:tab/><text:span text:style-name="T39">1–2</text:span> Verderbnis<text:tab/><text:span text:style-name="T39">3+ </text:span><text:span text:style-name="T186">P</text:span>atzer</text:p>
      <text:p text:style-name="P49"><text:span text:style-name="T39">2-11</text:span> <text:s/><text:tab/>Fehlschlag<text:span text:style-name="T221"> </text:span><text:span text:style-name="T222">&amp; Verlust</text:span></text:p>
      <text:p text:style-name="P48"><text:span text:style-name="T39">12-13<text:tab/></text:span>D<text:span text:style-name="T216">u</text:span> erschaff<text:span text:style-name="T216">s</text:span>t einen schwachen Schild: <text:span text:style-name="T220">w</text:span><text:span text:style-name="T39">6 Runden</text:span> lang <text:span text:style-name="T220">RK+2</text:span></text:p>
      <text:p text:style-name="P48"><text:span text:style-name="T39">14-17<text:tab/></text:span>D<text:span text:style-name="T216">u</text:span> erschaff<text:span text:style-name="T216">s</text:span>t einen Schild: <text:span text:style-name="T39">2</text:span><text:span text:style-name="T220">w</text:span><text:span text:style-name="T39">6 Runden</text:span> lang <text:span text:style-name="T39">RK+4</text:span></text:p>
      <text:p text:style-name="P48"><text:span text:style-name="T39">18-19<text:tab/></text:span>D<text:span text:style-name="T216">u </text:span>erschaff<text:span text:style-name="T216">s</text:span>t einen Schild: <text:span text:style-name="T220">w</text:span><text:span text:style-name="T39">3 Phasen</text:span> <text:span text:style-name="T216">(</text:span><text:span text:style-name="T223">je 10 Minuten</text:span><text:span text:style-name="T216">) </text:span>lang <text:span text:style-name="T39">RK</text:span><text:span text:style-name="T220">+4</text:span><text:span text:style-name="T216"> für</text:span></text:p>
      <text:p text:style-name="P48"><text:span text:style-name="T216"><text:tab/><text:tab/>beliebiges berührtes Wesen</text:span> </text:p>
      <text:p text:style-name="P48"><text:span text:style-name="T39">20-23<text:tab/></text:span>D<text:span text:style-name="T223">u</text:span> erschaff<text:span text:style-name="T223">s</text:span>t einen Schild: <text:span text:style-name="T224">w</text:span><text:span text:style-name="T39">3 Phasen</text:span> <text:span text:style-name="T216">(</text:span><text:span text:style-name="T223">je 10 Minuten</text:span><text:span text:style-name="T216">)</text:span> lang <text:span text:style-name="T39">RK</text:span><text:span text:style-name="T224">+</text:span><text:span text:style-name="T39">4</text:span> <text:span text:style-name="T216">für</text:span></text:p>
      <text:p text:style-name="P48"><text:span text:style-name="T216"><text:tab/><text:tab/>beliebiges berührtes Wesen. </text:span><text:span text:style-name="T223">Magische Geschosse werden geblockt.</text:span></text:p>
      <text:p text:style-name="P48"><text:span text:style-name="T39">2</text:span><text:span text:style-name="T225">4</text:span><text:span text:style-name="T39">-2</text:span><text:span text:style-name="T225">7</text:span><text:span text:style-name="T39"><text:tab/></text:span>D<text:span text:style-name="T223">u</text:span> erschaff<text:span text:style-name="T223">s</text:span>t einen Schild: <text:span text:style-name="T224">w</text:span><text:span text:style-name="T225">4+1</text:span><text:span text:style-name="T39"> Phasen</text:span> <text:span text:style-name="T216">(</text:span><text:span text:style-name="T223">je 10 Minuten</text:span><text:span text:style-name="T216">)</text:span> lang <text:span text:style-name="T39">RK</text:span><text:span text:style-name="T224">+</text:span><text:span text:style-name="T39">4</text:span></text:p>
      <text:p text:style-name="P48"><text:tab/><text:tab/><text:span text:style-name="T216">für beliebiges berührtes Wesen. </text:span><text:span text:style-name="T223">Magische Geschosse werden</text:span></text:p>
      <text:p text:style-name="P48"><text:span text:style-name="T223"><text:tab/><text:tab/>geblockt. </text:span><text:span text:style-name="T217">Schaden durch Fernwaffen jeweils -10.</text:span></text:p>
      <text:p text:style-name="P48"><text:span text:style-name="T39">2</text:span><text:span text:style-name="T225">8</text:span><text:span text:style-name="T39">-2</text:span><text:span text:style-name="T225">9</text:span><text:span text:style-name="T39"><text:tab/></text:span>D<text:span text:style-name="T223">u</text:span> erschaff<text:span text:style-name="T223">s</text:span>t <text:span text:style-name="T225">zwei</text:span> Schild<text:span text:style-name="T217">e</text:span>: <text:span text:style-name="T224">w</text:span><text:span text:style-name="T225">4+1</text:span><text:span text:style-name="T39"> </text:span><text:span text:style-name="T225">Stunden</text:span> lang <text:span text:style-name="T39">RK</text:span><text:span text:style-name="T224">+</text:span><text:span text:style-name="T39">4</text:span> <text:span text:style-name="T216">für </text:span><text:span text:style-name="T217">dich und</text:span></text:p>
      <text:p text:style-name="P48"><text:span text:style-name="T217"><text:tab/><text:tab/>Gefährten innerhalb 3m.</text:span><text:span text:style-name="T216"> </text:span><text:span text:style-name="T223">Magische Geschosse werden geblockt.</text:span></text:p>
      <text:p text:style-name="P48"><text:span text:style-name="T223"><text:tab/><text:tab/></text:span><text:span text:style-name="T217">Schaden durch Fernwaffen jeweils -20. Gegenzauber +2.</text:span></text:p>
      <text:p text:style-name="P48"><text:span text:style-name="T225">30</text:span><text:span text:style-name="T39">-</text:span><text:span text:style-name="T225">31</text:span><text:span text:style-name="T39"><text:tab/></text:span>D<text:span text:style-name="T223">u</text:span> erschaff<text:span text:style-name="T223">s</text:span>t <text:span text:style-name="T225">unzählige</text:span> Schild<text:span text:style-name="T217">e</text:span>: <text:span text:style-name="T224">w</text:span><text:span text:style-name="T225">4</text:span><text:span text:style-name="T39"> </text:span><text:span text:style-name="T225">Stunden</text:span> lang <text:span text:style-name="T39">RK</text:span><text:span text:style-name="T224">+</text:span><text:span text:style-name="T39">4</text:span><text:span text:style-name="T226"><text:tab/></text:span><text:span text:style-name="T219">f</text:span><text:span text:style-name="T216">ür </text:span><text:span text:style-name="T227">dich und</text:span></text:p>
      <text:p text:style-name="P48"><text:span text:style-name="T227"><text:tab/><text:tab/>alle Gefährten innerhalb 3m</text:span><text:span text:style-name="T216">. </text:span><text:span text:style-name="T223">Magische Geschosse werden geblockt.</text:span></text:p>
      <text:p text:style-name="P48"><text:span text:style-name="T223"><text:tab/><text:tab/></text:span><text:span text:style-name="T217">Schaden durch Fernwaffen </text:span><text:span text:style-name="T227">jeweils </text:span><text:span text:style-name="T217">-10. Gegenzauber +4.</text:span></text:p>
      <text:p text:style-name="P48"><text:span text:style-name="T225">32+</text:span><text:span text:style-name="T39"><text:tab/><text:tab/></text:span>D<text:span text:style-name="T223">u</text:span> erschaff<text:span text:style-name="T223">s</text:span>t <text:span text:style-name="T225">unzählige</text:span> Schild<text:span text:style-name="T217">e</text:span>: <text:span text:style-name="T225">bis Sonnenaufgang</text:span><text:span text:style-name="T39"> RK</text:span><text:span text:style-name="T224">+</text:span><text:span text:style-name="T228">8</text:span> <text:span text:style-name="T216">für </text:span><text:span text:style-name="T227">dich und</text:span></text:p>
      <text:p text:style-name="P48"><text:span text:style-name="T227"><text:tab/><text:tab/>alle Gefährten innerhalb 3m</text:span><text:span text:style-name="T216">. </text:span><text:span text:style-name="T223">Magische Geschosse werden geblockt.</text:span></text:p>
      <text:p text:style-name="P48"><text:span text:style-name="T223"><text:tab/><text:tab/></text:span><text:span text:style-name="T217">Schaden durch Fernwaffen </text:span><text:span text:style-name="T229">jeweils </text:span><text:span text:style-name="T217">-10 Punkte, </text:span><text:span text:style-name="T229">andere -2</text:span><text:span text:style-name="T217">. </text:span><text:span text:style-name="T229">Schilde sind</text:span></text:p>
      <text:p text:style-name="P48"><text:span text:style-name="T229"><text:tab/><text:tab/>beweglich. </text:span><text:span text:style-name="T217">Gegenzauber +4.</text:span></text:p>
      <text:p text:style-name="P48"/>
      <text:p text:style-name="P48"><text:span text:style-name="T230">Verderbnis </text:span><text:span text:style-name="T231">w</text:span><text:span text:style-name="T230">8:</text:span></text:p>
      <text:p text:style-name="P50"><text:span text:style-name="T39">1–4<text:tab/></text:span>geringfügig<text:tab/><text:tab/><text:tab/><text:span text:style-name="T39">5–7<text:tab/></text:span>ernsthaft<text:span text:style-name="T232"><text:tab/><text:tab/><text:tab/></text:span><text:span text:style-name="T39">8<text:tab/></text:span>schwe<text:span text:style-name="T216">r</text:span><text:span text:style-name="T233">wiegend</text:span></text:p>
      <text:p text:style-name="P51"><text:span text:style-name="T181">P</text:span>atzer <text:span text:style-name="T216">w</text:span>4:</text:p>
      <text:p text:style-name="P48"><text:span text:style-name="T39">1</text:span><text:tab/>Kraftentladung nach innen, d<text:span text:style-name="T216">ir </text:span><text:span text:style-name="T234">wird </text:span><text:span text:style-name="T216">w</text:span>4 Schaden zufügt.</text:p>
      <text:p text:style-name="P48"><text:span text:style-name="T39">2</text:span><text:tab/><text:span text:style-name="T234">D</text:span>er beschworene Schild hilft versehentlich dem nächstgelegenen Feind</text:p>
      <text:p text:style-name="P48"><text:tab/>und verleiht diesem <text:span text:style-name="T216">w</text:span>3 Phasen lang RK<text:span text:style-name="T216">+4</text:span></text:p>
      <text:p text:style-name="P48"><text:span text:style-name="T39">3</text:span><text:tab/><text:span text:style-name="T234">D</text:span><text:span text:style-name="T216">u </text:span>beschwör<text:span text:style-name="T216">s</text:span>t den Schild versehentlich direkt unter <text:span text:style-name="T216">d</text:span>einen Füssen,</text:p>
      <text:p text:style-name="P48"><text:tab/>wodurch <text:span text:style-name="T216">du </text:span>1m in die Luft gehoben wir<text:span text:style-name="T216">st</text:span> und für die nächsten <text:span text:style-name="T216">w</text:span>3+1</text:p>
      <text:p text:style-name="P48"><text:tab/>Runden darauf „gleiten“ kann<text:span text:style-name="T216">st.</text:span> Bewegungsrate <text:span text:style-name="T216">+</text:span><text:span text:style-name="T235">3 m</text:span>, <text:span text:style-name="T216">aber</text:span> Malus von -1 auf Angriff,<text:line-break/><text:tab/>Zauber und Schaden sowie RK, da <text:span text:style-name="T216">du</text:span> planlos <text:span text:style-name="T216">herumrutschst.</text:span></text:p>
      <text:p text:style-name="P48"><text:span text:style-name="T39">4</text:span><text:tab/><text:span text:style-name="T234">D</text:span><text:span text:style-name="T216">u</text:span> hüll<text:span text:style-name="T216">s</text:span>t <text:span text:style-name="T216">d</text:span>ich vollständig in de<text:span text:style-name="T216">n</text:span> Schild ein, der jede <text:span text:style-name="T216">Bewegung ode</text:span><text:span text:style-name="T236">r</text:span></text:p>
      <text:p text:style-name="P48"><text:span text:style-name="T237"><text:tab/>Interaktion mit</text:span><text:span text:style-name="T92"> dem Rest der Welt </text:span><text:span text:style-name="T237">für w4 Runden </text:span><text:span text:style-name="T92">blockt.</text:span></text:p>
      <text:p text:style-name="P52"><text:span text:style-name="T209">1-</text:span><text:span text:style-name="T238">1</text:span><text:span text:style-name="T210">3</text:span><text:span text:style-name="T211"> </text:span><text:span text:style-name="T39">Magi</text:span><text:span text:style-name="T239">sches</text:span><text:span text:style-name="T39"> </text:span><text:span text:style-name="T239">Geschoss</text:span><text:span text:style-name="T212"><text:tab/><text:tab/><text:tab/><text:tab/><text:tab/><text:tab/><text:tab/><text:tab/><text:tab/></text:span><text:span text:style-name="T213">Regeln 1</text:span><text:span text:style-name="T214">4</text:span><text:span text:style-name="T240">2</text:span><text:span text:style-name="T213">, Rules </text:span><text:span text:style-name="T214">14</text:span><text:span text:style-name="T240">4</text:span></text:p>
      <text:p text:style-name="P53"><text:span text:style-name="T241">Grad</text:span><text:span text:style-name="T242"> 1, </text:span><text:span text:style-name="T243">1 Aktion, </text:span><text:span text:style-name="T244">4</text:span><text:span text:style-name="T242">5 </text:span><text:span text:style-name="T245">m</text:span><text:span text:style-name="T246">, </text:span><text:span text:style-name="T242">verfehl</text:span><text:span text:style-name="T247">t</text:span><text:span text:style-name="T242"> nie, durch Magie auf</text:span><text:span text:style-name="T248">haltbar</text:span><text:span text:style-name="T242"> (z.B. Magischer Schild)</text:span></text:p>
      <text:p text:style-name="P54"><text:s/></text:p>
      <text:p text:style-name="P55"><text:span text:style-name="T218">D</text:span><text:span text:style-name="T196">u schleuderst magische Geschosse die automatisch treffen.</text:span></text:p>
      <text:p text:style-name="P56"><text:s/></text:p>
      <text:p text:style-name="P57">Zauber w20:</text:p>
      <text:p text:style-name="P58"><text:span text:style-name="T39">1-</text:span><text:tab/><text:tab/><text:span text:style-name="T249">Kritischer</text:span><text:span text:style-name="T242"> Fehlschlag: </text:span><text:span text:style-name="T243">w</text:span>6<text:span text:style-name="T246">+</text:span><text:span text:style-name="T243">Glücksm</text:span><text:span text:style-name="T246">od</text:span>:</text:p>
      <text:p text:style-name="P58"><text:tab/><text:tab/><text:span text:style-name="T250">0</text:span><text:span text:style-name="T39">- </text:span><text:span text:style-name="T242">Verderbnis </text:span><text:span text:style-name="T249">&amp;</text:span> <text:span text:style-name="T251">Patzer</text:span><text:tab/><text:tab/><text:span text:style-name="T250">1</text:span><text:span text:style-name="T39">-</text:span><text:span text:style-name="T250">3 </text:span><text:span text:style-name="T242">Verderbnis</text:span><text:span text:style-name="T246"><text:tab/><text:tab/></text:span><text:span text:style-name="T39">4+ </text:span><text:span text:style-name="T243">Patzer</text:span></text:p>
      <text:p text:style-name="P49"><text:span text:style-name="T39">2-11<text:tab/></text:span><text:tab/><text:span text:style-name="T242">Fehlschlag</text:span><text:span text:style-name="T221"> </text:span><text:span text:style-name="T222">&amp; Verlust</text:span></text:p>
      <text:p text:style-name="P58"><text:span text:style-name="T39">12-13</text:span><text:tab/><text:span text:style-name="T252">E</text:span><text:span text:style-name="T242">in Geschoss</text:span> <text:span text:style-name="T242">das </text:span><text:span text:style-name="T39">1</text:span> <text:span text:style-name="T242">Schaden macht</text:span>.</text:p>
      <text:p text:style-name="P58"><text:span text:style-name="T39">14-17</text:span><text:tab/><text:span text:style-name="T252">E</text:span><text:span text:style-name="T247">in Geschoss das </text:span><text:span text:style-name="T253">w</text:span><text:span text:style-name="T39">4+</text:span><text:span text:style-name="T253">Z</text:span><text:span text:style-name="T254">S</text:span><text:span text:style-name="T247"> Schaden macht</text:span>.</text:p>
      <text:p text:style-name="P58"><text:span text:style-name="T39">18-19</text:span><text:tab/><text:span text:style-name="T255">w</text:span><text:span text:style-name="T39">4</text:span> <text:span text:style-name="T247">Geschosse</text:span> <text:span text:style-name="T247">die</text:span> <text:span text:style-name="T253">w</text:span><text:span text:style-name="T39">4+</text:span><text:span text:style-name="T253">Z</text:span><text:span text:style-name="T254">S</text:span><text:span text:style-name="T247"> Schaden auf </text:span><text:span text:style-name="T256">ein</text:span><text:span text:style-name="T247"> Ziel </text:span><text:span text:style-name="T257">bewirken</text:span><text:span text:style-name="T247">. </text:span></text:p>
      <text:p text:style-name="P58"><text:span text:style-name="T258">20-23</text:span><text:span text:style-name="T259"><text:tab/></text:span><text:span text:style-name="T260">w</text:span><text:span text:style-name="T258">4</text:span><text:span text:style-name="T261">+2</text:span><text:span text:style-name="T259"> </text:span><text:span text:style-name="T262">Geschosse</text:span><text:span text:style-name="T259"> </text:span><text:span text:style-name="T263">mit</text:span><text:span text:style-name="T259"> </text:span><text:span text:style-name="T264">je </text:span><text:span text:style-name="T261">w6</text:span><text:span text:style-name="T258">+</text:span><text:span text:style-name="T261">Z</text:span><text:span text:style-name="T265">S</text:span><text:span text:style-name="T262"> Schaden</text:span><text:span text:style-name="T247">.</text:span></text:p>
      <text:p text:style-name="P58"><text:span text:style-name="T258">2</text:span><text:span text:style-name="T260">4</text:span><text:span text:style-name="T258">-2</text:span><text:span text:style-name="T260">7</text:span><text:span text:style-name="T259"><text:tab/></text:span><text:span text:style-name="T266">E</text:span><text:span text:style-name="T264">in </text:span><text:span text:style-name="T262">Geschoss</text:span><text:span text:style-name="T259"> </text:span><text:span text:style-name="T262">d</text:span><text:span text:style-name="T264">as</text:span><text:span text:style-name="T259"> </text:span><text:span text:style-name="T260">4</text:span><text:span text:style-name="T261">w</text:span><text:span text:style-name="T260">12</text:span><text:span text:style-name="T258">+</text:span><text:span text:style-name="T261">Z</text:span><text:span text:style-name="T267">S</text:span><text:span text:style-name="T262"> Schaden </text:span><text:span text:style-name="T264">bewirkt</text:span><text:span text:style-name="T247">. </text:span><text:span text:style-name="T256">300 m Reichweite in Sichtlinie.</text:span></text:p>
      <text:p text:style-name="P58"><text:span text:style-name="T258">2</text:span><text:span text:style-name="T260">8</text:span><text:span text:style-name="T258">-2</text:span><text:span text:style-name="T260">9</text:span><text:span text:style-name="T259"><text:tab/></text:span><text:span text:style-name="T260">w6+3</text:span><text:span text:style-name="T264"> </text:span><text:span text:style-name="T262">Geschosse</text:span><text:span text:style-name="T259"> </text:span><text:span text:style-name="T263">mit</text:span><text:span text:style-name="T259"> </text:span><text:span text:style-name="T264">je </text:span><text:span text:style-name="T261">w</text:span><text:span text:style-name="T260">8</text:span><text:span text:style-name="T258">+</text:span><text:span text:style-name="T261">Z</text:span><text:span text:style-name="T267">S</text:span><text:span text:style-name="T262"> Schaden</text:span><text:span text:style-name="T247">. </text:span><text:span text:style-name="T268">Beliebige Reichweite in Sichtlinie.</text:span></text:p>
      <text:p text:style-name="P58"><text:span text:style-name="T269">30</text:span><text:span text:style-name="T258">-</text:span><text:span text:style-name="T269">31</text:span><text:span text:style-name="T259"><text:tab/></text:span><text:span text:style-name="T269">2</text:span><text:span text:style-name="T260">w6+</text:span><text:span text:style-name="T269">1</text:span><text:span text:style-name="T264"> </text:span><text:span text:style-name="T262">Geschosse</text:span><text:span text:style-name="T259"> </text:span><text:span text:style-name="T262">d</text:span><text:span text:style-name="T264">ie</text:span><text:span text:style-name="T259"> </text:span><text:span text:style-name="T264">je </text:span><text:span text:style-name="T261">w</text:span><text:span text:style-name="T260">8</text:span><text:span text:style-name="T258">+</text:span><text:span text:style-name="T261">Z</text:span><text:span text:style-name="T267">S</text:span><text:span text:style-name="T262"> Schaden</text:span><text:span text:style-name="T247">. </text:span><text:span text:style-name="T268">Beliebige Reichweite in Sichtlinie,</text:span></text:p>
      <text:p text:style-name="P58"><text:span text:style-name="T268"><text:tab/><text:tab/>selbst durch Portale o.</text:span><text:span text:style-name="T270">ä. </text:span><text:span text:style-name="T268">Magisches Schild schützt nur wenn höherer<text:line-break/><text:tab/><text:tab/>Zauberwurf mit 50% Wahrscheinlichkeit je Geschoss.</text:span></text:p>
      <text:p text:style-name="P58"><text:span text:style-name="T269">32+</text:span><text:span text:style-name="T259"><text:tab/><text:tab/></text:span><text:span text:style-name="T269">3</text:span><text:span text:style-name="T260">w</text:span><text:span text:style-name="T269">4</text:span><text:span text:style-name="T260">+</text:span><text:span text:style-name="T269">2</text:span><text:span text:style-name="T264"> </text:span><text:span text:style-name="T262">Geschosse</text:span><text:span text:style-name="T259"> </text:span><text:span text:style-name="T263">mit</text:span><text:span text:style-name="T259"> </text:span><text:span text:style-name="T264">je </text:span><text:span text:style-name="T261">w</text:span><text:span text:style-name="T269">10</text:span><text:span text:style-name="T258">+</text:span><text:span text:style-name="T261">Z</text:span><text:span text:style-name="T267">S</text:span><text:span text:style-name="T262"> Schaden</text:span><text:span text:style-name="T247">. </text:span><text:span text:style-name="T268">150 km Reichweite in Sichtlinie</text:span></text:p>
      <text:p text:style-name="P58"><text:span text:style-name="T268"><text:tab/><text:tab/>oder </text:span><text:span text:style-name="T271">durch</text:span><text:span text:style-name="T268"> </text:span><text:span text:style-name="T272">Material, </text:span><text:span text:style-name="T273">dann</text:span><text:span text:style-name="T268"> erst 1 Phase Konzentration, dann bis Geschosse im Ziel.</text:span></text:p>
      <text:p text:style-name="P58"><text:span text:style-name="T268"><text:tab/><text:tab/>15 km/s ohne Hindernisse, </text:span><text:span text:style-name="T274">k</text:span><text:span text:style-name="T268">eine Ebenenwechsel.</text:span></text:p>
      <text:p text:style-name="P59"><text:s/></text:p>
      <text:p text:style-name="P60">Verderbnis w8:</text:p>
      <text:p text:style-name="P61"><text:span text:style-name="T39">1-4</text:span><text:tab/><text:span text:style-name="T270">Deine Hände und Unterarme</text:span> <text:span text:style-name="T270">verändern ihre Farbe entsprechend<text:tab/>deinem Zauber:</text:span></text:p>
      <text:p text:style-name="P61"><text:span text:style-name="T270"><text:tab/></text:span><text:span text:style-name="T39">1 </text:span><text:span text:style-name="T270">Blitz:</text:span> <text:span text:style-name="T270">gelb</text:span><text:tab/><text:tab/><text:tab/><text:span text:style-name="T39">2</text:span> <text:span text:style-name="T270">Frost:</text:span> <text:span text:style-name="T270">B</text:span>l<text:span text:style-name="T270">a</text:span>u<text:tab/><text:tab/><text:tab/><text:span text:style-name="T39">3</text:span> <text:span text:style-name="T270">Säure: </text:span>grün<text:tab/><text:tab/><text:tab/><text:span text:style-name="T39">4</text:span> <text:span text:style-name="T270">Feuer:</text:span> r<text:span text:style-name="T270">ot</text:span></text:p>
      <text:p text:style-name="P61"><text:span text:style-name="T39">5</text:span><text:tab/><text:span text:style-name="T275">Deine Augen verlieren P</text:span>upil<text:span text:style-name="T275">le</text:span> <text:span text:style-name="T275">und Iris</text:span> <text:span text:style-name="T275">und deine Augäpfel sind jetzt kalkweiß</text:span></text:p>
      <text:p text:style-name="P61"><text:span text:style-name="T239">6</text:span><text:span text:style-name="T246"><text:tab/></text:span><text:span text:style-name="T276">Deine Fingerspitzen werden durchsichtig</text:span> <text:span text:style-name="T276">und geisterhaft.</text:span></text:p>
      <text:p text:style-name="P61"><text:span text:style-name="T239">7</text:span><text:span text:style-name="T246"><text:tab/></text:span><text:span text:style-name="T277">Du wirst</text:span><text:span text:style-name="T276"> jedes mal wenn du Magisches Geschoss wirkst für w6 Runden unsichtbar.</text:span></text:p>
      <text:p text:style-name="P62"><text:span text:style-name="T239">8</text:span><text:span text:style-name="T246"><text:tab/></text:span><text:span text:style-name="T276">Ab jetzt umschwirrt </text:span><text:span text:style-name="T243">d</text:span><text:span text:style-name="T276">einen Kopf ein magischer Kraftstein der jedes Wesen dass sich</text:span></text:p>
      <text:p text:style-name="P62"><text:span text:style-name="T276"><text:tab/>dir auf </text:span><text:span text:style-name="T244">1</text:span><text:span text:style-name="T276"> </text:span><text:span text:style-name="T244">m</text:span><text:span text:style-name="T276"> nähert trifft und Schmerz und 1 Schaden/Runde bewirkt. Das gilt auch</text:span></text:p>
      <text:p text:style-name="P63"><text:tab/>für Gefährten und Heilversuche.</text:p>
      <text:p text:style-name="P64"><text:s/></text:p>
      <text:p text:style-name="P61"><text:span text:style-name="T278">Patzer</text:span><text:span text:style-name="T230"> </text:span><text:span text:style-name="T279">w</text:span><text:span text:style-name="T230">6:</text:span></text:p>
      <text:p text:style-name="P61"><text:span text:style-name="T39">1</text:span><text:tab/><text:span text:style-name="T276">Wesen innerhalb </text:span><text:span text:style-name="T244">3</text:span>0 <text:span text:style-name="T244">m</text:span> <text:span text:style-name="T276">werden </text:span><text:span text:style-name="T243">von </text:span><text:span text:style-name="T280">w</text:span>4-1 <text:span text:style-name="T243">Geschossen für 1 Schaden getroffen.</text:span></text:p>
      <text:p text:style-name="P61"><text:span text:style-name="T39">2</text:span><text:tab/><text:span text:style-name="T281">Das </text:span><text:span text:style-name="T276">Geschoss</text:span> <text:span text:style-name="T281">ist ein Querschläger und trifft dich selbst:</text:span> <text:span text:style-name="T281">w</text:span>3-1 <text:span text:style-name="T281">Schaden</text:span></text:p>
      <text:p text:style-name="P61"><text:span text:style-name="T39">3</text:span><text:tab/><text:span text:style-name="T282">w</text:span>6 <text:span text:style-name="T282">Schaden auf dich und alle Wesen innerhalb </text:span><text:span text:style-name="T283">3</text:span><text:span text:style-name="T282"> </text:span><text:span text:style-name="T283">m </text:span><text:span text:style-name="T282">(Reflex 10 halbiert)</text:span></text:p>
      <text:p text:style-name="P61"><text:span text:style-name="T39">4</text:span><text:tab/><text:span text:style-name="T284">Verzögerter Effekt: nichts passiert, aber innerhalb 24 Stunden</text:span> <text:span text:style-name="T284">bewirkt </text:span><text:span text:style-name="T285">die erste</text:span></text:p>
      <text:p text:style-name="P65"><text:span text:style-name="T284"><text:tab/>natürliche 1 bei </text:span><text:span text:style-name="T285">irgendeinem</text:span><text:span text:style-name="T284"> Wurf einen Zufallstreffer für w4 Schaden innerhalb</text:span></text:p>
      <text:p text:style-name="P65"><text:span text:style-name="T286"><text:tab/>3</text:span><text:span text:style-name="T284">0 </text:span><text:span text:style-name="T286">m</text:span><text:span text:style-name="T284">. Nach 24 Stunden ist die Wirkung vergangen.</text:span></text:p>
      <text:p text:style-name="P65"><text:span text:style-name="T39">5</text:span><text:tab/><text:span text:style-name="T285">Du wirst von magischer Energie erfüllt. Das nächste Wesen dass du berührst,</text:span></text:p>
      <text:p text:style-name="P65"><text:span text:style-name="T285"><text:tab/>erfährt </text:span><text:span text:style-name="T287">einen Schlag von </text:span><text:span text:style-name="T285">w6+1 Schaden und du selbst </text:span><text:span text:style-name="T287">auch </text:span><text:span text:style-name="T285">1 Schaden.</text:span></text:p>
      <text:p text:style-name="P61"><text:span text:style-name="T39">6</text:span><text:tab/><text:span text:style-name="T285">Magische Energie</text:span> <text:span text:style-name="T288">zuckt</text:span> <text:span text:style-name="T285">in den Boden unter dir. </text:span><text:span text:style-name="T288">Er</text:span><text:span text:style-name="T285"> löst </text:span><text:span text:style-name="T288">s</text:span><text:span text:style-name="T285">ich w</text:span><text:span text:style-name="T289">6</text:span><text:span text:style-name="T285"> </text:span><text:span text:style-name="T289">m</text:span><text:span text:style-name="T285"> tief auf und Du</text:span></text:p>
      <text:p text:style-name="P61"><text:span text:style-name="T285"><text:tab/>schwebst so weit hinunter. Sollte es darunter einen Hohlraum </text:span><text:span text:style-name="T290">geben, fällst du hinein.</text:span></text:p>
      <text:p text:style-name="P66"><text:tab/>Um herauszukommen musst du klettern.</text:p>
      <text:p text:style-name="P67"><text:span text:style-name="T291">1-</text:span><text:span text:style-name="T292">2</text:span><text:span text:style-name="T293">6</text:span><text:span text:style-name="T294"> </text:span><text:span text:style-name="T293">Zaubertrick</text:span><text:span text:style-name="T295"><text:tab/><text:tab/><text:tab/><text:tab/><text:tab/><text:tab/><text:tab/><text:tab/><text:tab/><text:tab/><text:tab/><text:tab/></text:span><text:span text:style-name="T178">Regeln 1</text:span><text:span text:style-name="T293">62</text:span><text:span text:style-name="T178">, Rules </text:span><text:span text:style-name="T215">1</text:span><text:span text:style-name="T293">30</text:span></text:p>
      <text:p text:style-name="P68"><text:span text:style-name="T296">Grad</text:span><text:span text:style-name="T297"> </text:span>1, <text:span text:style-name="T297">1 </text:span><text:span text:style-name="T298">Aktion</text:span><text:span text:style-name="T297">, </text:span><text:span text:style-name="T298">6m/ZS</text:span>, Dauer: <text:span text:style-name="T298">verschieden</text:span><text:span text:style-name="T297">, </text:span><text:span text:style-name="T298">Willen</text:span><text:span text:style-name="T299">≥</text:span><text:span text:style-name="T300">ZW</text:span></text:p>
      <text:p text:style-name="P69"><text:s/></text:p>
      <text:p text:style-name="P70"><text:span text:style-name="T301">D</text:span><text:span text:style-name="T195">u </text:span><text:span text:style-name="T302">kannst </text:span><text:span text:style-name="T303">kleinere Zaubertricks ohne Verderbnis wirken</text:span><text:span text:style-name="T304">.</text:span></text:p>
      <text:p text:style-name="P32"><text:s/></text:p>
      <text:p text:style-name="P33">Zauber w20:</text:p>
      <text:p text:style-name="P71"><text:span text:style-name="T39">1<text:tab/></text:span><text:tab/>Fehlschlag <text:span text:style-name="T305">&amp; Patzer</text:span></text:p>
      <text:p text:style-name="P71"><text:span text:style-name="T39">2-11<text:tab/></text:span><text:tab/>Fehlschlag<text:span text:style-name="T194"> </text:span><text:span text:style-name="T183">&amp; Verlust</text:span></text:p>
      <text:p text:style-name="P71"><text:span text:style-name="T39">12-13</text:span><text:tab/>D<text:span text:style-name="T306">u</text:span> erzeug<text:span text:style-name="T306">s</text:span>t einen einfachen <text:span text:style-name="T39">visuellen</text:span> Effekt in einer Entfernung von bis zu 6 m pro<text:line-break/><text:tab/><text:tab/>Zauberstufe, <text:span text:style-name="T307">z.B.</text:span> einen Lichtblitz, tanzende Lichter, einen Strahl Mondlicht oder</text:p>
      <text:p text:style-name="P71"><text:tab/><text:tab/>einen Flecken aus Dunkelheit.</text:p>
      <text:p text:style-name="P71"><text:span text:style-name="T39">14-17</text:span><text:tab/><text:span text:style-name="T308">Du erzeugst </text:span>einen einfachen <text:span text:style-name="T309">visuellen oder akustischen</text:span><text:span text:style-name="T308"> </text:span>Effekt in <text:span text:style-name="T308">6 m pro</text:span></text:p>
      <text:p text:style-name="P71"><text:span text:style-name="T308"><text:tab/><text:tab/>Zauberstufe, z.B. </text:span>einen geflüsterten Satz, das <text:span text:style-name="T308">Verstärken</text:span> <text:span text:style-name="T308">d</text:span>einer Stimme zu</text:p>
      <text:p text:style-name="P71"><text:tab/><text:tab/>donnernder Lautstärke, ein falsches Hundebellen oder Bauchred<text:span text:style-name="T308">en</text:span>.</text:p>
      <text:p text:style-name="P71"><text:span text:style-name="T39">18-19<text:tab/></text:span><text:span text:style-name="T310">Du</text:span><text:span text:style-name="T226"> erzeug</text:span><text:span text:style-name="T310">s</text:span><text:span text:style-name="T226">t einen einfachen </text:span><text:span text:style-name="T311">visuellen, akustischen oder </text:span><text:span text:style-name="T39">kinetischen</text:span><text:span text:style-name="T226"> Effekt in </text:span><text:span text:style-name="T310">6 m</text:span></text:p>
      <text:p text:style-name="P71"><text:span text:style-name="T310"><text:tab/><text:tab/>pro Zauberstufe, z.B.</text:span><text:span text:style-name="T226"> lässt </text:span><text:span text:style-name="T310">du</text:span><text:span text:style-name="T226"> einen Becher vom Tisch fallen, reißt von einem</text:span></text:p>
      <text:p text:style-name="P71"><text:span text:style-name="T226"><text:tab/><text:tab/>Kleidungsstück die Knöpfe ab, dreh</text:span><text:span text:style-name="T310">s</text:span><text:span text:style-name="T226">t einen Türgriff oder bring</text:span><text:span text:style-name="T310">s</text:span><text:span text:style-name="T226">t ein</text:span><text:span text:style-name="T312">en</text:span><text:span text:style-name="T226"> Kartenstoß<text:line-break/><text:tab/><text:tab/>dazu, sich selbst zu mischen.</text:span></text:p>
      <text:p text:style-name="P71"><text:span text:style-name="T39">20</text:span><text:span text:style-name="T313">+</text:span><text:span text:style-name="T39"><text:tab/><text:tab/></text:span><text:span text:style-name="T310">Du</text:span><text:span text:style-name="T314"> erzeug</text:span><text:span text:style-name="T310">s</text:span><text:span text:style-name="T314">t eine</text:span><text:span text:style-name="T310">n Effekt wie oben oder eine</text:span><text:span text:style-name="T314"> </text:span><text:span text:style-name="T315">gefährliche Flüssigkeit oder Energie</text:span><text:span text:style-name="T314"><text:line-break/><text:tab/><text:tab/>einer bestimmten Art, die </text:span><text:span text:style-name="T310">w</text:span><text:span text:style-name="T314">3 Schaden verursacht, z.B. einen Säurespritzer oder<text:line-break/><text:tab/><text:tab/>eisige Kälte.</text:span></text:p>
      <text:p text:style-name="P72"/>
      <text:p text:style-name="P72"/>
      <text:p text:style-name="P33">Zauberpatzer <text:span text:style-name="T316">w</text:span>4:</text:p>
      <text:p text:style-name="P71"><text:span text:style-name="T39">1</text:span><text:tab/>D<text:span text:style-name="T317">u rufst versehentlich eine große Biene herbei, die dich jagt.</text:span></text:p>
      <text:p text:style-name="P71"><text:span text:style-name="T39">2</text:span><text:tab/><text:span text:style-name="T318">Du kleb</text:span><text:span text:style-name="T319">st</text:span><text:span text:style-name="T318"> a</text:span><text:span text:style-name="T319">m</text:span><text:span text:style-name="T318"> Boden </text:span><text:span text:style-name="T319">fest </text:span><text:span text:style-name="T318">und brauchst </text:span><text:span text:style-name="T320">Stärke 15</text:span><text:span text:style-name="T318"> um dich loszureißen.</text:span></text:p>
      <text:p text:style-name="P71"><text:span text:style-name="T39">3</text:span><text:tab/><text:span text:style-name="T321">Deine Haare wechseln die Farbe nach Entscheidung de</text:span><text:span text:style-name="T322">r</text:span><text:span text:style-name="T321"> </text:span><text:span text:style-name="T322">SL</text:span><text:span text:style-name="T321">.</text:span></text:p>
      <text:p text:style-name="P71"><text:span text:style-name="T39">4</text:span><text:tab/><text:span text:style-name="T321">Deine Auge</text:span><text:span text:style-name="T322">n</text:span><text:span text:style-name="T321"> wechseln die Farbe nach Entscheidung de</text:span><text:span text:style-name="T322">r</text:span><text:span text:style-name="T321"> </text:span><text:span text:style-name="T322">SL</text:span><text:span text:style-name="T321">.</text:span></text:p>
      <text:p text:style-name="P73"/>
      <text:p text:style-name="P74"><text:span text:style-name="T323">Große B</text:span><text:span text:style-name="T324">iene </text:span><text:span text:style-name="T325">(2 TW)</text:span></text:p>
      <text:p text:style-name="P75">I<text:span text:style-name="T323">ni</text:span>+1 Stachel+3 <text:span text:style-name="T326">w</text:span><text:span text:style-name="T39">4</text:span>+Gift:Zäh 8<text:span text:style-name="T323">|</text:span><text:span text:style-name="T327">+w4</text:span> RK<text:span text:style-name="T39">12</text:span> TW2<text:span text:style-name="T328">w</text:span>8<text:span text:style-name="T329">(9)</text:span> fliegen 9m <text:span text:style-name="T326">w</text:span><text:span text:style-name="T39">20 </text:span>Zäh+2 Ref<text:span text:style-name="T323">lex</text:span>+3 Wil<text:span text:style-name="T323">len</text:span>+1 <text:span text:style-name="T330">Chaos</text:span></text:p>
      <text:p text:style-name="P71"/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F"/>
        <table:table-column table:style-name="Tabelle4.G"/>
        <table:table-column table:style-name="Tabelle4.H"/>
        <table:table-column table:style-name="Tabelle4.I"/>
        <table:table-row>
          <table:table-cell table:style-name="Tabelle4.A1" office:value-type="string">
            <text:p text:style-name="P76">Zauberer</text:p>
            <text:p text:style-name="P77">Stufe<text:line-break/><text:span text:style-name="T331">(Erfahrung)</text:span></text:p>
          </table:table-cell>
          <table:table-cell table:style-name="Tabelle4.A1" office:value-type="string">
            <text:p text:style-name="P78">Angriff</text:p>
          </table:table-cell>
          <table:table-cell table:style-name="Tabelle4.A1" office:value-type="string">
            <text:p text:style-name="P79">Volltreffer-</text:p>
            <text:p text:style-name="P80"><text:span text:style-name="T332">würfel</text:span>/</text:p>
            <text:p text:style-name="P80">Tabelle</text:p>
          </table:table-cell>
          <table:table-cell table:style-name="Tabelle4.A1" office:value-type="string">
            <text:p text:style-name="P80">Aktions-</text:p>
            <text:p text:style-name="P80">würfel</text:p>
          </table:table-cell>
          <table:table-cell table:style-name="Tabelle4.A1" office:value-type="string">
            <text:p text:style-name="P80">Reflex</text:p>
          </table:table-cell>
          <table:table-cell table:style-name="Tabelle4.A1" office:value-type="string">
            <text:p text:style-name="P80">Zähigkeit</text:p>
          </table:table-cell>
          <table:table-cell table:style-name="Tabelle4.A1" office:value-type="string">
            <text:p text:style-name="P80">Willen</text:p>
          </table:table-cell>
          <table:table-cell table:style-name="Tabelle4.A1" office:value-type="string">
            <text:p text:style-name="P81">Beherrschte</text:p>
            <text:p text:style-name="P78">Zauber</text:p>
          </table:table-cell>
          <table:table-cell table:style-name="Tabelle4.I1" office:value-type="string">
            <text:p text:style-name="P81">Max.</text:p>
            <text:p text:style-name="P81">Grad</text:p>
          </table:table-cell>
        </table:table-row>
        <table:table-row>
          <table:table-cell table:style-name="Tabelle4.A2" office:value-type="string">
            <text:p text:style-name="P82">1 <text:s text:c="4"/><text:span text:style-name="T333">(10)</text:span></text:p>
          </table:table-cell>
          <table:table-cell table:style-name="Tabelle4.A2" office:value-type="string">
            <text:p text:style-name="P78">+<text:span text:style-name="T334">0</text:span></text:p>
          </table:table-cell>
          <table:table-cell table:style-name="Tabelle4.A2" office:value-type="string">
            <text:p text:style-name="P80">w<text:span text:style-name="T335">6</text:span>/I</text:p>
          </table:table-cell>
          <table:table-cell table:style-name="Tabelle4.A2" office:value-type="string">
            <text:p text:style-name="P80">w20</text:p>
          </table:table-cell>
          <table:table-cell table:style-name="Tabelle4.A2" office:value-type="string">
            <text:p text:style-name="P80">+<text:span text:style-name="T335">1</text:span></text:p>
          </table:table-cell>
          <table:table-cell table:style-name="Tabelle4.A2" office:value-type="string">
            <text:p text:style-name="P80">+<text:span text:style-name="T334">0</text:span></text:p>
          </table:table-cell>
          <table:table-cell table:style-name="Tabelle4.A2" office:value-type="string">
            <text:p text:style-name="P80">+<text:span text:style-name="T336">1</text:span></text:p>
          </table:table-cell>
          <table:table-cell table:style-name="Tabelle4.A2" office:value-type="string">
            <text:p text:style-name="P83">4</text:p>
          </table:table-cell>
          <table:table-cell table:style-name="Tabelle4.I2" office:value-type="string">
            <text:p text:style-name="P84">1</text:p>
          </table:table-cell>
        </table:table-row>
        <table:table-row>
          <table:table-cell table:style-name="Tabelle4.A2" office:value-type="string">
            <text:p text:style-name="P82">2 <text:s text:c="4"/><text:span text:style-name="T333">(50)</text:span></text:p>
          </table:table-cell>
          <table:table-cell table:style-name="Tabelle4.A2" office:value-type="string">
            <text:p text:style-name="P78">+1</text:p>
          </table:table-cell>
          <table:table-cell table:style-name="Tabelle4.A2" office:value-type="string">
            <text:p text:style-name="P80">w<text:span text:style-name="T334">6</text:span>/I</text:p>
          </table:table-cell>
          <table:table-cell table:style-name="Tabelle4.A2" office:value-type="string">
            <text:p text:style-name="P80">w20</text:p>
          </table:table-cell>
          <table:table-cell table:style-name="Tabelle4.A2" office:value-type="string">
            <text:p text:style-name="P80">+<text:span text:style-name="T335">1</text:span></text:p>
          </table:table-cell>
          <table:table-cell table:style-name="Tabelle4.A2" office:value-type="string">
            <text:p text:style-name="P80">+<text:span text:style-name="T334">0</text:span></text:p>
          </table:table-cell>
          <table:table-cell table:style-name="Tabelle4.A2" office:value-type="string">
            <text:p text:style-name="P80">+<text:span text:style-name="T336">1</text:span></text:p>
          </table:table-cell>
          <table:table-cell table:style-name="Tabelle4.A2" office:value-type="string">
            <text:p text:style-name="P85">5</text:p>
          </table:table-cell>
          <table:table-cell table:style-name="Tabelle4.I2" office:value-type="string">
            <text:p text:style-name="P81">1</text:p>
          </table:table-cell>
        </table:table-row>
        <table:table-row>
          <table:table-cell table:style-name="Tabelle4.A2" office:value-type="string">
            <text:p text:style-name="P82">3 <text:s text:c="2"/><text:span text:style-name="T333">(110)</text:span></text:p>
          </table:table-cell>
          <table:table-cell table:style-name="Tabelle4.A2" office:value-type="string">
            <text:p text:style-name="P78">+<text:span text:style-name="T334">1</text:span></text:p>
          </table:table-cell>
          <table:table-cell table:style-name="Tabelle4.A2" office:value-type="string">
            <text:p text:style-name="P80">w<text:span text:style-name="T335">8</text:span>/I</text:p>
          </table:table-cell>
          <table:table-cell table:style-name="Tabelle4.A2" office:value-type="string">
            <text:p text:style-name="P80">w20</text:p>
          </table:table-cell>
          <table:table-cell table:style-name="Tabelle4.A2" office:value-type="string">
            <text:p text:style-name="P80">+<text:span text:style-name="T335">1</text:span></text:p>
          </table:table-cell>
          <table:table-cell table:style-name="Tabelle4.A2" office:value-type="string">
            <text:p text:style-name="P80">+<text:span text:style-name="T335">1</text:span></text:p>
          </table:table-cell>
          <table:table-cell table:style-name="Tabelle4.A2" office:value-type="string">
            <text:p text:style-name="P80">+<text:span text:style-name="T337">2</text:span></text:p>
          </table:table-cell>
          <table:table-cell table:style-name="Tabelle4.A2" office:value-type="string">
            <text:p text:style-name="P85">6</text:p>
          </table:table-cell>
          <table:table-cell table:style-name="Tabelle4.I2" office:value-type="string">
            <text:p text:style-name="P81">2</text:p>
          </table:table-cell>
        </table:table-row>
        <table:table-row>
          <table:table-cell table:style-name="Tabelle4.A2" office:value-type="string">
            <text:p text:style-name="P82">4 <text:s text:c="2"/><text:span text:style-name="T333">(190)</text:span></text:p>
          </table:table-cell>
          <table:table-cell table:style-name="Tabelle4.A2" office:value-type="string">
            <text:p text:style-name="P78">+<text:span text:style-name="T334">1</text:span></text:p>
          </table:table-cell>
          <table:table-cell table:style-name="Tabelle4.A2" office:value-type="string">
            <text:p text:style-name="P80">w<text:span text:style-name="T334">8</text:span>/I</text:p>
          </table:table-cell>
          <table:table-cell table:style-name="Tabelle4.A2" office:value-type="string">
            <text:p text:style-name="P80">w20</text:p>
          </table:table-cell>
          <table:table-cell table:style-name="Tabelle4.A2" office:value-type="string">
            <text:p text:style-name="P80">+<text:span text:style-name="T335">2</text:span></text:p>
          </table:table-cell>
          <table:table-cell table:style-name="Tabelle4.A2" office:value-type="string">
            <text:p text:style-name="P80">+<text:span text:style-name="T334">1</text:span></text:p>
          </table:table-cell>
          <table:table-cell table:style-name="Tabelle4.A2" office:value-type="string">
            <text:p text:style-name="P80">+<text:span text:style-name="T336">2</text:span></text:p>
          </table:table-cell>
          <table:table-cell table:style-name="Tabelle4.A2" office:value-type="string">
            <text:p text:style-name="P85">7</text:p>
          </table:table-cell>
          <table:table-cell table:style-name="Tabelle4.I2" office:value-type="string">
            <text:p text:style-name="P81">2</text:p>
          </table:table-cell>
        </table:table-row>
        <table:table-row>
          <table:table-cell table:style-name="Tabelle4.A2" office:value-type="string">
            <text:p text:style-name="P82">5 <text:s text:c="2"/><text:span text:style-name="T333">(290)</text:span></text:p>
          </table:table-cell>
          <table:table-cell table:style-name="Tabelle4.A2" office:value-type="string">
            <text:p text:style-name="P78">+<text:span text:style-name="T334">2</text:span></text:p>
          </table:table-cell>
          <table:table-cell table:style-name="Tabelle4.A2" office:value-type="string">
            <text:p text:style-name="P80">w<text:span text:style-name="T337">1</text:span><text:span text:style-name="T335">0</text:span>/<text:span text:style-name="T336">I</text:span></text:p>
          </table:table-cell>
          <table:table-cell table:style-name="Tabelle4.A2" office:value-type="string">
            <text:p text:style-name="P80">w20<text:span text:style-name="T335">+w14</text:span></text:p>
          </table:table-cell>
          <table:table-cell table:style-name="Tabelle4.A2" office:value-type="string">
            <text:p text:style-name="P80">+<text:span text:style-name="T335">2</text:span></text:p>
          </table:table-cell>
          <table:table-cell table:style-name="Tabelle4.A2" office:value-type="string">
            <text:p text:style-name="P80">+<text:span text:style-name="T334">1</text:span></text:p>
          </table:table-cell>
          <table:table-cell table:style-name="Tabelle4.A2" office:value-type="string">
            <text:p text:style-name="P80">+<text:span text:style-name="T337">3</text:span></text:p>
          </table:table-cell>
          <table:table-cell table:style-name="Tabelle4.A2" office:value-type="string">
            <text:p text:style-name="P85">8</text:p>
          </table:table-cell>
          <table:table-cell table:style-name="Tabelle4.I2" office:value-type="string">
            <text:p text:style-name="P81">3</text:p>
          </table:table-cell>
        </table:table-row>
        <table:table-row>
          <table:table-cell table:style-name="Tabelle4.A2" office:value-type="string">
            <text:p text:style-name="P86">6 <text:s text:c="2"/><text:span text:style-name="T333">(410)</text:span></text:p>
          </table:table-cell>
          <table:table-cell table:style-name="Tabelle4.A2" office:value-type="string">
            <text:p text:style-name="P78">+<text:span text:style-name="T334">2</text:span></text:p>
          </table:table-cell>
          <table:table-cell table:style-name="Tabelle4.A2" office:value-type="string">
            <text:p text:style-name="P80">w<text:span text:style-name="T337">1</text:span><text:span text:style-name="T334">0</text:span>/<text:span text:style-name="T337">I</text:span></text:p>
          </table:table-cell>
          <table:table-cell table:style-name="Tabelle4.A2" office:value-type="string">
            <text:p text:style-name="P80">w20+w1<text:span text:style-name="T335">6</text:span></text:p>
          </table:table-cell>
          <table:table-cell table:style-name="Tabelle4.A2" office:value-type="string">
            <text:p text:style-name="P80">+2</text:p>
          </table:table-cell>
          <table:table-cell table:style-name="Tabelle4.A2" office:value-type="string">
            <text:p text:style-name="P80">+<text:span text:style-name="T337">2</text:span></text:p>
          </table:table-cell>
          <table:table-cell table:style-name="Tabelle4.A2" office:value-type="string">
            <text:p text:style-name="P80">+<text:span text:style-name="T337">4</text:span></text:p>
          </table:table-cell>
          <table:table-cell table:style-name="Tabelle4.A2" office:value-type="string">
            <text:p text:style-name="P85">9</text:p>
          </table:table-cell>
          <table:table-cell table:style-name="Tabelle4.I2" office:value-type="string">
            <text:p text:style-name="P81">3</text:p>
          </table:table-cell>
        </table:table-row>
        <table:table-row>
          <table:table-cell table:style-name="Tabelle4.A2" office:value-type="string">
            <text:p text:style-name="P86">7 <text:s text:c="2"/><text:span text:style-name="T333">(550)</text:span></text:p>
          </table:table-cell>
          <table:table-cell table:style-name="Tabelle4.A2" office:value-type="string">
            <text:p text:style-name="P80">+<text:span text:style-name="T334">3</text:span></text:p>
          </table:table-cell>
          <table:table-cell table:style-name="Tabelle4.A2" office:value-type="string">
            <text:p text:style-name="P80">w<text:span text:style-name="T337">1</text:span><text:span text:style-name="T335">2</text:span>/<text:span text:style-name="T337">I</text:span></text:p>
          </table:table-cell>
          <table:table-cell table:style-name="Tabelle4.A2" office:value-type="string">
            <text:p text:style-name="P80"><text:span text:style-name="T335">2</text:span>w20</text:p>
          </table:table-cell>
          <table:table-cell table:style-name="Tabelle4.A2" office:value-type="string">
            <text:p text:style-name="P80">+<text:span text:style-name="T335">3</text:span></text:p>
          </table:table-cell>
          <table:table-cell table:style-name="Tabelle4.A2" office:value-type="string">
            <text:p text:style-name="P80">+<text:span text:style-name="T334">2</text:span></text:p>
          </table:table-cell>
          <table:table-cell table:style-name="Tabelle4.A2" office:value-type="string">
            <text:p text:style-name="P80">+<text:span text:style-name="T337">4</text:span></text:p>
          </table:table-cell>
          <table:table-cell table:style-name="Tabelle4.A2" office:value-type="string">
            <text:p text:style-name="P85">10</text:p>
          </table:table-cell>
          <table:table-cell table:style-name="Tabelle4.I2" office:value-type="string">
            <text:p text:style-name="P81">4</text:p>
          </table:table-cell>
        </table:table-row>
        <table:table-row>
          <table:table-cell table:style-name="Tabelle4.A2" office:value-type="string">
            <text:p text:style-name="P86">8 <text:s text:c="2"/><text:span text:style-name="T333">(710)</text:span></text:p>
          </table:table-cell>
          <table:table-cell table:style-name="Tabelle4.A2" office:value-type="string">
            <text:p text:style-name="P80">+<text:span text:style-name="T334">3</text:span></text:p>
          </table:table-cell>
          <table:table-cell table:style-name="Tabelle4.A2" office:value-type="string">
            <text:p text:style-name="P80">w<text:span text:style-name="T337">1</text:span><text:span text:style-name="T334">2</text:span>/<text:span text:style-name="T337">I</text:span></text:p>
          </table:table-cell>
          <table:table-cell table:style-name="Tabelle4.A2" office:value-type="string">
            <text:p text:style-name="P80"><text:span text:style-name="T337">2</text:span>w20</text:p>
          </table:table-cell>
          <table:table-cell table:style-name="Tabelle4.A2" office:value-type="string">
            <text:p text:style-name="P80">+<text:span text:style-name="T335">3</text:span></text:p>
          </table:table-cell>
          <table:table-cell table:style-name="Tabelle4.A2" office:value-type="string">
            <text:p text:style-name="P80">+<text:span text:style-name="T334">2</text:span></text:p>
          </table:table-cell>
          <table:table-cell table:style-name="Tabelle4.A2" office:value-type="string">
            <text:p text:style-name="P80">+<text:span text:style-name="T337">5</text:span></text:p>
          </table:table-cell>
          <table:table-cell table:style-name="Tabelle4.A2" office:value-type="string">
            <text:p text:style-name="P81">1<text:span text:style-name="T334">2</text:span></text:p>
          </table:table-cell>
          <table:table-cell table:style-name="Tabelle4.I2" office:value-type="string">
            <text:p text:style-name="P81">4</text:p>
          </table:table-cell>
        </table:table-row>
        <table:table-row>
          <table:table-cell table:style-name="Tabelle4.A2" office:value-type="string">
            <text:p text:style-name="P86">9 <text:s text:c="2"/><text:span text:style-name="T333">(890)</text:span></text:p>
          </table:table-cell>
          <table:table-cell table:style-name="Tabelle4.A2" office:value-type="string">
            <text:p text:style-name="P80">+<text:span text:style-name="T334">4</text:span></text:p>
          </table:table-cell>
          <table:table-cell table:style-name="Tabelle4.A2" office:value-type="string">
            <text:p text:style-name="P80">w<text:span text:style-name="T337">1</text:span><text:span text:style-name="T334">4</text:span>/<text:span text:style-name="T337">I</text:span></text:p>
          </table:table-cell>
          <table:table-cell table:style-name="Tabelle4.A2" office:value-type="string">
            <text:p text:style-name="P80">2w20</text:p>
          </table:table-cell>
          <table:table-cell table:style-name="Tabelle4.A2" office:value-type="string">
            <text:p text:style-name="P80">+3</text:p>
          </table:table-cell>
          <table:table-cell table:style-name="Tabelle4.A2" office:value-type="string">
            <text:p text:style-name="P80">+<text:span text:style-name="T337">3</text:span></text:p>
          </table:table-cell>
          <table:table-cell table:style-name="Tabelle4.A2" office:value-type="string">
            <text:p text:style-name="P80">+<text:span text:style-name="T337">5</text:span></text:p>
          </table:table-cell>
          <table:table-cell table:style-name="Tabelle4.A2" office:value-type="string">
            <text:p text:style-name="P81">1<text:span text:style-name="T334">4</text:span></text:p>
          </table:table-cell>
          <table:table-cell table:style-name="Tabelle4.I2" office:value-type="string">
            <text:p text:style-name="P81">5</text:p>
          </table:table-cell>
        </table:table-row>
        <table:table-row>
          <table:table-cell table:style-name="Tabelle4.A2" office:value-type="string">
            <text:p text:style-name="P86">10 <text:span text:style-name="T333">(1090)</text:span></text:p>
          </table:table-cell>
          <table:table-cell table:style-name="Tabelle4.A2" office:value-type="string">
            <text:p text:style-name="P80">+<text:span text:style-name="T334">4</text:span></text:p>
          </table:table-cell>
          <table:table-cell table:style-name="Tabelle4.A2" office:value-type="string">
            <text:p text:style-name="P80"><text:span text:style-name="T337">w1</text:span><text:span text:style-name="T334">4</text:span>/<text:span text:style-name="T337">I</text:span></text:p>
          </table:table-cell>
          <table:table-cell table:style-name="Tabelle4.A2" office:value-type="string">
            <text:p text:style-name="P80">2w20<text:span text:style-name="T335">+w14</text:span></text:p>
          </table:table-cell>
          <table:table-cell table:style-name="Tabelle4.A2" office:value-type="string">
            <text:p text:style-name="P80">+<text:span text:style-name="T335">4</text:span></text:p>
          </table:table-cell>
          <table:table-cell table:style-name="Tabelle4.A2" office:value-type="string">
            <text:p text:style-name="P80">+<text:span text:style-name="T334">3</text:span></text:p>
          </table:table-cell>
          <table:table-cell table:style-name="Tabelle4.A2" office:value-type="string">
            <text:p text:style-name="P80">+<text:span text:style-name="T337">6</text:span></text:p>
          </table:table-cell>
          <table:table-cell table:style-name="Tabelle4.A2" office:value-type="string">
            <text:p text:style-name="P81">1<text:span text:style-name="T334">6</text:span></text:p>
          </table:table-cell>
          <table:table-cell table:style-name="Tabelle4.I2" office:value-type="string">
            <text:p text:style-name="P81">5</text:p>
          </table:table-cell>
        </table:table-row>
      </table:table>
      <text:p text:style-name="P87"/>
      <text:p text:style-name="P87"><text:span text:style-name="T338">Merkmale</text:span> <text:span text:style-name="T339">Zauberer</text:span></text:p>
      <text:p text:style-name="P88"><text:span text:style-name="T340">w4</text:span><text:span text:style-name="T341"> Leben/Stufe;</text:span><text:span text:style-name="T340"> </text:span><text:span text:style-name="T342">Blutmagie:</text:span><text:span text:style-name="T343"> </text:span><text:span text:style-name="T344">körperliches Attribut vor Zauber verbrennen</text:span><text:span text:style-name="T226">;</text:span><text:span text:style-name="T344"> kann Vertrauten haben;<text:line-break/></text:span><text:span text:style-name="T345">2 Sprachen/Intelligenzmodifikator; Intelligenzmodifikator</text:span><text:span text:style-name="T346"> für Zauberwurf; </text:span><text:span text:style-name="T344">kann Patron haben; </text:span><text:span text:style-name="T347">Glücksmodifikator für Verderbnis und Launen der Magie; </text:span><text:span text:style-name="T348">Rüstungs-M</text:span><text:span text:style-name="T349">alus beim Zaubern; </text:span></text:p>
      <text:p text:style-name="P89"><text:span text:style-name="T350">N</text:span><text:span text:style-name="T195">ahkampf</text:span><text:span text:style-name="T350"><text:tab/></text:span><text:span text:style-name="T351">Langs</text:span><text:span text:style-name="T352">chwert </text:span><text:span text:style-name="T351">w8<text:tab/><text:tab/><text:tab/>Kurzschwert </text:span><text:span text:style-name="T353">w6</text:span><text:span text:style-name="T354"><text:tab/></text:span><text:span text:style-name="T196">Stab w4<text:tab/><text:tab/></text:span><text:span text:style-name="T355">D</text:span><text:span text:style-name="T354">olch </text:span><text:span text:style-name="T356">w4 </text:span><text:span text:style-name="T357">3/6/9</text:span></text:p>
      <text:p text:style-name="P90">Fernkampf<text:tab/><text:span text:style-name="T358">Langbogen</text:span><text:span text:style-name="T359"> </text:span><text:span text:style-name="T360">w6 </text:span><text:span text:style-name="T358">21</text:span><text:span text:style-name="T361">/</text:span><text:span text:style-name="T358">42</text:span><text:span text:style-name="T361">/</text:span><text:span text:style-name="T358">63</text:span><text:span text:style-name="T359"><text:tab/></text:span><text:span text:style-name="T226">Kurzbogen w6 </text:span><text:span text:style-name="T361">15/30/45</text:span></text:p>
      <text:p text:style-name="P91"><text:s/></text:p>
      <text:p text:style-name="P92">Tabelle 5-3: Geringfügige Verderbnis<text:span text:style-name="T362"> </text:span><text:span text:style-name="T363">w</text:span><text:span text:style-name="T364">10</text:span><text:span text:style-name="T363"> –</text:span><text:span text:style-name="T365"> Glücksmodifikator</text:span></text:p>
      <text:p text:style-name="P93"><text:span text:style-name="T39">1-</text:span><text:tab/>Schreckliche Pusteln bedecken dein Gesicht. Sie sind nicht heilbar. -1 Persönlichkei<text:span text:style-name="T366">t</text:span></text:p>
      <text:p text:style-name="P93"><text:span text:style-name="T39">2</text:span><text:tab/>Deine Haut sch<text:span text:style-name="T367">milzt an</text:span> einer bestimmten Stelle. Sie zerfließt wie warmes Wachs und bildet<text:line-break/><text:tab/>immer wieder neue Krater und Hügel. <text:span text:style-name="T367">Es</text:span> juckt permanent und ruft in anderen Abscheu hervor.<text:line-break/><text:tab/>Körperstelle w6: <text:span text:style-name="T39">1</text:span> Gesicht <text:span text:style-name="T39">2</text:span> Arme <text:span text:style-name="T39">3</text:span> Beine <text:span text:style-name="T39">4</text:span> Oberkörper <text:span text:style-name="T39">5</text:span> Hände <text:span text:style-name="T39">6</text:span> Füße</text:p>
      <text:p text:style-name="P93"><text:span text:style-name="T39">3</text:span><text:tab/>Eines deiner Beine wächst um w14+1 Zentimeter <text:span text:style-name="T368">und du</text:span> entwickelst einen komischen Gang.</text:p>
      <text:p text:style-name="P93"><text:span text:style-name="T39">4</text:span><text:tab/>Veränderte Augen w4: <text:span text:style-name="T39">1</text:span> deine Augen leuchten in einer unheimlichen Farbe</text:p>
      <text:p text:style-name="P93"><text:tab/><text:span text:style-name="T39">2</text:span> deine Augen werden lichtempfindlich (-1 auf alle Würfe bei Tageslicht)</text:p>
      <text:p text:style-name="P93"><text:tab/><text:span text:style-name="T39">3</text:span> du entwickelst Infravision und kannst bis auf 30 m Wärmemuster wahrnehmen</text:p>
      <text:p text:style-name="P93"><text:tab/><text:span text:style-name="T39">4</text:span> deine Augen werden größer und blinzeln nicht mehr, wie bei einem Fisch.</text:p>
      <text:p text:style-name="P93"><text:span text:style-name="T39">5</text:span><text:tab/>Auf Brust und Beinen bilden sich schmerzhafte Wunden und auf deinen Händen und Beinen</text:p>
      <text:p text:style-name="P93"><text:tab/>entstehen offene Stellen die nicht verheilen.</text:p>
      <text:p text:style-name="P93"><text:span text:style-name="T39">6</text:span><text:tab/>Deine Ohren mutieren w5: <text:span text:style-name="T39">1</text:span> deine Ohren laufen spitz zu <text:span text:style-name="T39">2</text:span> die Ohrmuscheln fallen ab, aber du<text:line-break/><text:tab/>kannst normal hören <text:span text:style-name="T39">3</text:span> <text:span text:style-name="T369">dir</text:span> wachsen Elefantenohren <text:span text:style-name="T39">4</text:span> <text:span text:style-name="T369">deine</text:span> Ohren <text:span text:style-name="T369">werden</text:span> zu Eselsohren und<text:line-break/><text:tab/>dein Lachen wird wiehernd <text:span text:style-name="T39">5</text:span> d<text:span text:style-name="T369">eine</text:span> Ohren verschrumpeln und klappen nach hinten</text:p>
      <text:p text:style-name="P93"><text:span text:style-name="T39">7</text:span><text:tab/>Frösteln: du zitterst permanent und kannst wegen <text:span text:style-name="T370">d</text:span>einer klappernden Zähne nie still sein.</text:p>
      <text:p text:style-name="P93"><text:span text:style-name="T39">8</text:span><text:tab/>Dein Gesicht wird dauerhaft entstellt: Feuermagie <text:span text:style-name="T369">versengt</text:span> deine Augenbrauen <text:tab/>und <text:span text:style-name="T368">d</text:span>eine<text:line-break/><text:tab/>Haut glüht rot; Kältemagie <text:span text:style-name="T369">macht</text:span> deine Haut kreidebleich und die Lippen laufen blau an; <text:line-break/><text:tab/>andere Magie <text:span text:style-name="T369">zehrt dich aus</text:span> und du verlierst dauerhaft <text:span text:style-name="T368">3</text:span>kg Gewicht</text:p>
      <text:p text:style-name="P93"><text:span text:style-name="T39">9</text:span><text:tab/>Dein Haar wird von dunkler Energie durchdrungen w4: <text:span text:style-name="T39">1</text:span> <text:span text:style-name="T369">e</text:span>s wird schneeweiß<text:line-break/><text:tab/><text:span text:style-name="T39">2</text:span> es wird pechschwarz <text:span text:style-name="T39">3</text:span> es fällt vollständig aus <text:span text:style-name="T39">4</text:span> es steht dauerhaft zu Berge</text:p>
      <text:p text:style-name="P93"><text:span text:style-name="T39">10+</text:span><text:tab/>Du wirst für w6 Stunden ohnmächtig. Du kannst nur auf energische Weise geweckt werden.</text:p>
      <text:p text:style-name="P94">Tabelle 5-4: Ernsthafte Verderbnis<text:span text:style-name="T362"> </text:span><text:span text:style-name="T363">w</text:span><text:span text:style-name="T364">10</text:span><text:span text:style-name="T363"> –</text:span><text:span text:style-name="T365"> Glücksmodifikator</text:span></text:p>
      <text:p text:style-name="P93"><text:span text:style-name="T39">1-</text:span><text:tab/>Fieber: Über w4 Monate wirst du langsam schwächer und erleidest -1 Stärke pro Monat.</text:p>
      <text:p text:style-name="P93"><text:span text:style-name="T39">2</text:span><text:tab/>Auf deinem Rücken wächst ein zweites Gesicht. Es sieht aus wie dein erstes und Augen, Nase</text:p>
      <text:p text:style-name="P93"><text:tab/>sowie Mund kannst du unabhängig benutzen.</text:p>
      <text:p text:style-name="P93"><text:span text:style-name="T39">3</text:span><text:tab/>Auszehrung: Dein Körper ernährt sich von deiner eigenen Masse. In einem Monat verlierst du</text:p>
      <text:p text:style-name="P93"><text:tab/>2w5 kg und erleidest -1 Ausdauer.</text:p>
      <text:p text:style-name="P93"><text:span text:style-name="T39">4</text:span><text:tab/>Fettleibigkeit: In einem Monat nimmst du 6<text:span text:style-name="T371">w</text:span>6kg zu. Diese Zunahme verursacht<text:line-break/><text:tab/>-1 Geschicklichkeit und reduziert die Bewegungsrate um 1,5 m.</text:p>
      <text:p text:style-name="P93"><text:span text:style-name="T39">5</text:span><text:tab/>Du knisterst vor Energie: Flammen, Blitze, Kältewellen <text:span text:style-name="T372">usw. </text:span>je nach deinem Lieblingszauber.</text:p>
      <text:p text:style-name="P93"><text:span text:style-name="T39">6</text:span><text:tab/>Deine Größe verändert sich um 2w24-25 cm. Dein Gewicht bleibt aber gleich un<text:span text:style-name="T371">d</text:span> du wirst</text:p>
      <text:p text:style-name="P93"><text:tab/>entsprechend dünn oder dick.</text:p>
      <text:p text:style-name="P93"><text:span text:style-name="T39">7</text:span><text:tab/>Dämonischer Makel w3: <text:span text:style-name="T39">1</text:span> Deine Finger verlängern sich zu Klauen, die als Angriff w6 Schaden</text:p>
      <text:p text:style-name="P93"><text:tab/>verursachen <text:span text:style-name="T39">2</text:span> <text:span text:style-name="T371">dei</text:span>ne Füße <text:span text:style-name="T371">werden</text:span> gespaltene Hufe <text:span text:style-name="T39">3</text:span> deine Beine werden ziegenartig</text:p>
      <text:p text:style-name="P93"><text:span text:style-name="T39">8</text:span><text:tab/>Deine Haut nimmt eine unnatürliche Färbung oder Struktur an w10: <text:span text:style-name="T39">1</text:span> Albino <text:span text:style-name="T39">2</text:span> pechschwarz<text:line-break/><text:tab/><text:span text:style-name="T39">3</text:span> durchsichtig <text:span text:style-name="T39">4</text:span> schimmernd <text:span text:style-name="T39">5</text:span> dunkelblau <text:span text:style-name="T39">6</text:span> gelb <text:span text:style-name="T39">7</text:span> aschfahl <text:span text:style-name="T39">8</text:span> Fischschuppen<text:line-break/><text:tab/><text:span text:style-name="T39">9</text:span> dichtes Bärenfell <text:span text:style-name="T39">10</text:span> Reptilienschuppen</text:p>
      <text:p text:style-name="P93"><text:span text:style-name="T39">9</text:span><text:tab/>Dir wachsen kleine Hörner. Im ersten Monat gleichen sie dem kammartigen Wulst eines<text:line-break/><text:tab/>Gorillas. Im zweiten Monat bilden sich Stirnzapfen aus, die dann im dritten Monat zu<text:line-break/><text:tab/>Ziegenhörnern werden. Nach sechs Monaten schließlich haben sie die Größe von Stierhörnern<text:line-break/><text:tab/>angenommen.</text:p>
      <text:p text:style-name="P93"><text:span text:style-name="T39">10+</text:span><text:tab/>Deine Zunge spaltet sich und deine Nasenlöcher verengen sich zu Schlitzen. Du bist ist in der</text:p>
      <text:p text:style-name="P93"><text:tab/>Lage, wie eine Schlange mit der Zunge zu riechen.</text:p>
      <text:p text:style-name="P91"><text:s/></text:p>
      <text:p text:style-name="P93"><text:span text:style-name="T373">Tabelle 5-5: Schwerwiegende Verderbnis</text:span><text:span text:style-name="T374"> </text:span><text:span text:style-name="T375">w</text:span><text:span text:style-name="T376">10</text:span><text:span text:style-name="T375"> –</text:span><text:span text:style-name="T377"> Glücksmodifikator</text:span></text:p>
      <text:p text:style-name="P93"><text:span text:style-name="T39">1-</text:span><text:tab/>Ein Teil deiner Seelenenergie wird vom Dämonenprinz geraubt. 3w6 Schaden durch<text:line-break/><text:tab/>überirdische Schmerzen, -2 auf alle Attribute und zusätzlich -2 auf Glück.</text:p>
      <text:p text:style-name="P93"><text:span text:style-name="T39">2</text:span><text:tab/>Verwesung: Einem Zombie gleich löst sich dein Fleisch in Brocken von den Knochen. Pro Tag</text:p>
      <text:p text:style-name="P93"><text:tab/>verlierst du w4 Lebenspunkte. Lediglich magische Heilung kann die Verwesung hinauszögern.</text:p>
      <text:p text:style-name="P93"><text:span text:style-name="T39">3</text:span><text:tab/>Dein Kopf verwandelt sich in einer schmerzhaften Transformation über Nacht in einen Tierkopf</text:p>
      <text:p text:style-name="P93"><text:tab/>w6: <text:span text:style-name="T39">1</text:span> Schlange <text:span text:style-name="T39">2</text:span> Ziege <text:span text:style-name="T39">3</text:span> Stier <text:span text:style-name="T39">4</text:span> Ratte <text:span text:style-name="T39">5</text:span> Insekt <text:span text:style-name="T39">6</text:span> Fisch</text:p>
      <text:p text:style-name="P93"><text:span text:style-name="T39">4</text:span><text:tab/>Deine Gliedmaßen werden zu Tentakeln mit Saugnäpfen, <text:span text:style-name="T378">p</text:span>ro Monat <text:span text:style-name="T378">verwandelt sich eine</text:span>.</text:p>
      <text:p text:style-name="P93"><text:tab/>Nach vier Monaten ist es unmöglich, deine unmenschliche Natur zu verbergen.</text:p>
      <text:p text:style-name="P93"><text:span text:style-name="T39">5</text:span><text:tab/>Um Mund und Augen des Charakters wachsen kleine Tentakel. Die anfänglich nur<text:line-break/><text:tab/>madengroßen Tentakel wachsen pro Monat um 2,5cm, bis sie <text:span text:style-name="T378">mit</text:span> 30cm ausgewachsen sind.</text:p>
      <text:p text:style-name="P93"><text:span text:style-name="T39">6</text:span><text:tab/>Drittes Auge w4: <text:span text:style-name="T39">1</text:span> mittig auf der Stirn <text:span text:style-name="T39">2</text:span> auf der Handfläche <text:span text:style-name="T39">3</text:span> Brust <text:span text:style-name="T39">4</text:span> am Hinterkopf</text:p>
      <text:p text:style-name="P93"><text:span text:style-name="T39">7</text:span><text:tab/>Die Finger einer Hand wachsen zusammen und der Daumen vergrößert sich. Nach einer<text:line-break/><text:tab/>Woche hat sich die Hand in eine Krebsschere verwandelt. Du erhältst einen w6 Angriff aber<text:line-break/><text:tab/>kannst damit keine Waffe mehr greifen.</text:p>
      <text:p text:style-name="P93"><text:span text:style-name="T39">8</text:span><text:tab/>Dir wächst über w7 Tage ein Schwanz. <text:span text:style-name="T379">w</text:span>6: <text:span text:style-name="T39">1</text:span> Skorpionschwanz (w4 Schaden plus Gift: Zähigkeit</text:p>
      <text:p text:style-name="P93"><text:tab/>10 oder das Ziel verliert permanent w4 Stärke) <text:span text:style-name="T39">2</text:span> geschuppter Schlangenschwanz</text:p>
      <text:p text:style-name="P93"><text:tab/><text:span text:style-name="T39">3</text:span> gespaltener Dämonenschwanz (+1 Geschicklichkeit) <text:span text:style-name="T39">4</text:span> fleischiger Schwanz mit einer</text:p>
      <text:p text:style-name="P93"><text:tab/>funktionsfähigen dritten Hand <text:span text:style-name="T39">5</text:span> zusammenhängende Knorpelglieder, die in einem stacheligen</text:p>
      <text:p text:style-name="P93"><text:tab/>Stummel enden (Angriff: w6 Schaden) <text:span text:style-name="T39">6</text:span> buschiger Pferdeschwanz</text:p>
      <text:p text:style-name="P93"><text:span text:style-name="T39">9</text:span><text:tab/>Körperliche Transformation, <text:span text:style-name="T380">dir wachsen</text:span> w4: <text:span text:style-name="T39">1</text:span> a<text:span text:style-name="T379">m</text:span> g<text:span text:style-name="T379">anzen</text:span> Körper Schuppen <text:span text:style-name="T39">2</text:span> Kiemen<text:line-break/><text:tab/><text:span text:style-name="T39">3</text:span> Federn <text:span text:style-name="T39">4</text:span> Schwimmhäute zwischen Fingern und Zehen</text:p>
      <text:p text:style-name="P93"><text:span text:style-name="T39">10+</text:span><text:tab/>Deine Lippen ziehen sich zusammen und wachsen sich in w12 Monaten zu einem richtigen</text:p>
      <text:p text:style-name="P95"><text:tab/>Schnabel aus. Du erhältst einen w3 Bissangriff.</text:p>
      <text:p text:style-name="P96"><text:span text:style-name="T381"><text:s text:c="2"/></text:span><text:span text:style-name="T382">J</text:span><text:span text:style-name="T383"> </text:span><text:span text:style-name="T381"><text:s/></text:span><text:span text:style-name="T384"><text:s/></text:span><text:span text:style-name="T385">ustitia</text:span><draw:frame draw:style-name="fr2" draw:name="Image4" text:anchor-type="char" svg:x="136.03mm" svg:y="0.04mm" svg:width="64.05mm" svg:height="88.19mm" draw:z-index="2"><draw:image xlink:href="Pictures/10000000000002E7000003FFE61A9F98.jpg" xlink:type="simple" xlink:show="embed" xlink:actuate="onLoad" draw:mime-type="image/jpeg"/></draw:frame></text:p>
      <text:p text:style-name="P97"><text:span text:style-name="T386"/></text:p>
      <text:p text:style-name="P98">Göttin der Gerechtigkeit und Gnade</text:p>
      <text:p text:style-name="P99"/>
      <text:p text:style-name="P100"><text:span text:style-name="T387">1<text:tab/></text:span><text:span text:style-name="T388">D</text:span><text:span text:style-name="T389">u musst fest und gerecht bleiben</text:span></text:p>
      <text:p text:style-name="P101"><text:tab/>im Angesicht von Chaos und Sünde.</text:p>
      <text:p text:style-name="P101"><text:span text:style-name="T387">2<text:tab/></text:span>Jeder sündigt, aber nicht jeder <text:s/>büßt.</text:p>
      <text:p text:style-name="P101"><text:tab/>Gnade <text:span text:style-name="T390">nur </text:span>denen, die sie wirklich<text:line-break/><text:tab/>verdienen.</text:p>
      <text:p text:style-name="P101"><text:span text:style-name="T387">3<text:tab/></text:span>Einige Sünden wiegen schwerer als andere.</text:p>
      <text:p text:style-name="P101"><text:tab/>Wäge sie genau!</text:p>
      <text:p text:style-name="P101"><text:span text:style-name="T387">4<text:tab/></text:span>Kenne das Gesetz, <text:span text:style-name="T390">auf </text:span>dass dein Hammer <text:span text:style-name="T387">immer<text:line-break/><text:tab/></text:span>treffsicher sei.</text:p>
      <text:p text:style-name="P102">5<text:tab/>Zögere nicht Hammer und <text:span text:style-name="T390">Richts</text:span>chwert zu führen.<text:line-break/><text:tab/>Die Gerechten werden dir dankbar sein,</text:p>
      <text:p text:style-name="P103"><text:span text:style-name="T391"/></text:p>
      <text:p text:style-name="P103"><text:span text:style-name="T391">D</text:span><text:span text:style-name="T392">ie heiligen Symbole der Justitia sind Waage und Richtschwert.</text:span></text:p>
      <text:list text:style-name="L1">
        <text:list-item>
          <text:p text:style-name="P104"><text:span text:style-name="T391">Kleriker der </text:span><text:span text:style-name="T393">Justitia</text:span><text:span text:style-name="T391"> </text:span><text:span text:style-name="T393">sind darin geübt</text:span><text:span text:style-name="T391"> </text:span><text:span text:style-name="T393">Lüge von Wahrheit zu scheiden.</text:span></text:p>
        </text:list-item>
        <text:list-item>
          <text:p text:style-name="P104"><text:span text:style-name="T391">Kleriker der </text:span><text:span text:style-name="T393">Justitia</text:span><text:span text:style-name="T391"> </text:span><text:span text:style-name="T394">können </text:span><text:span text:style-name="T393">alle Schwerter</text:span><text:span text:style-name="T395"> </text:span><text:span text:style-name="T394">benutzen.</text:span></text:p>
        </text:list-item>
        <text:list-item>
          <text:p text:style-name="P104"><text:span text:style-name="T391">Kleriker der </text:span><text:span text:style-name="T393">Justitia</text:span><text:span text:style-name="T391"> </text:span><text:span text:style-name="T393">dürfen keinesfalls selbst lügen oder täuschen.</text:span></text:p>
        </text:list-item>
      </text:list>
      <text:p text:style-name="P105"><draw:frame draw:style-name="fr3" draw:name="Image2" text:anchor-type="char" svg:x="61.65mm" svg:y="19.05mm" svg:width="56.07mm" svg:height="62.64mm" draw:z-index="1"><draw:image xlink:href="Pictures/1000000000000219000002485297A125.jpg" xlink:type="simple" xlink:show="embed" xlink:actuate="onLoad" draw:mime-type="image/jpeg"/></draw:frame><text:span text:style-name="T396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9-01T09:07:46.042000000</meta:creation-date>
    <dc:date>2026-08-27T12:45:12.293306600</dc:date>
    <meta:editing-duration>P4DT19H31M51S</meta:editing-duration>
    <meta:editing-cycles>1174</meta:editing-cycles>
    <meta:generator>LibreOffice/26.2.1.2$Windows_X86_64 LibreOffice_project/620$Build-2</meta:generator>
    <meta:print-date>2026-08-27T11:42:35.198466400</meta:print-date>
    <meta:printed-by>PDF-Dateien</meta:printed-by>
    <meta:document-statistic meta:table-count="1" meta:image-count="3" meta:object-count="0" meta:page-count="8" meta:paragraph-count="347" meta:word-count="2755" meta:character-count="17733" meta:non-whitespace-character-count="14779"/>
  </office:meta>
</office:document-meta>
</file>